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OpenSymbol1" svg:font-family="OpenSymbol, 'Arial Unicode MS'"/>
    <style:font-face style:name="StarSymbol" svg:font-family="StarSymbol"/>
    <style:font-face style:name="Courier New" svg:font-family="'Courier New'" style:font-family-generic="modern"/>
    <style:font-face style:name="Arial2" svg:font-family="Arial" style:font-family-generic="swiss"/>
    <style:font-face style:name="Mangal" svg:font-family="Mangal" style:font-pitch="variable"/>
    <style:font-face style:name="Arial" svg:font-family="Arial" style:font-family-generic="roman" style:font-pitch="variable"/>
    <style:font-face style:name="Arial MT" svg:font-family="'Arial MT'"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Black" svg:font-family="'Arial Black'" style:font-family-generic="swiss" style:font-pitch="variable"/>
    <style:font-face style:name="Lucida Sans Unicode" svg:font-family="'Lucida Sans Unicode'" style:font-family-generic="swiss" style:font-pitch="variable"/>
    <style:font-face style:name="Arial3" svg:font-family="Arial" style:font-family-generic="system" style:font-pitch="variable"/>
    <style:font-face style:name="Arial MT1" svg:font-family="'Arial MT'" style:font-family-generic="system" style:font-pitch="variable"/>
    <style:font-face style:name="Lucida Sans" svg:font-family="'Lucida Sans'" style:font-family-generic="system" style:font-pitch="variable"/>
    <style:font-face style:name="NSimSun" svg:font-family="NSimSun" style:font-family-generic="system" style:font-pitch="variable"/>
    <style:font-face style:name="OpenSymbol2" svg:font-family="OpenSymbol" style:font-family-generic="system" style:font-pitch="variable"/>
    <style:font-face style:name="Symbol1" svg:font-family="Symbol" style:font-family-generic="system" style:font-pitch="variable"/>
    <style:font-face style:name="Wingdings1" svg:font-family="Wingdings" style:font-family-generic="system" style:font-pitch="variable"/>
  </office:font-face-decls>
  <office:automatic-styles>
    <style:style style:name="P1" style:family="paragraph" style:parent-style-name="Header">
      <style:paragraph-properties>
        <style:tab-stops>
          <style:tab-stop style:position="6.001cm" style:type="center"/>
          <style:tab-stop style:position="17cm" style:type="right"/>
        </style:tab-stops>
      </style:paragraph-properties>
      <style:text-properties fo:language="zxx" fo:country="none" style:language-asian="zxx" style:country-asian="none"/>
    </style:style>
    <style:style style:name="P2"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3"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0989e4"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4"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0d8869"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5"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119af7"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6"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2982ae"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7"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327b14"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8"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3f42b6"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9"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42e041"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10" style:family="paragraph" style:parent-style-name="Standard">
      <style:paragraph-properties fo:line-height="1cm" fo:text-align="center" style:justify-single-word="false" fo:orphans="0" fo:widows="0" fo:hyphenation-ladder-count="no-limit" style:writing-mode="lr-tb"/>
      <style:text-properties style:use-window-font-color="true" loext:opacity="0%" style:font-name="Arial1" fo:font-size="11pt" fo:language="it" fo:country="IT" fo:font-weight="bold" style:font-name-asian="Times New Roman" style:font-size-asian="11pt" style:language-asian="zxx" style:country-asian="none" style:font-weight-asian="bold" style:font-name-complex="Arial1" style:font-size-complex="11pt" style:language-complex="ar" style:country-complex="SA" style:font-weight-complex="bold" fo:hyphenate="false" fo:hyphenation-remain-char-count="2" fo:hyphenation-push-char-count="2" loext:hyphenation-no-caps="false"/>
    </style:style>
    <style:style style:name="P11" style:family="paragraph" style:parent-style-name="Standard">
      <style:paragraph-properties fo:line-height="1cm" fo:text-align="center" style:justify-single-word="false" fo:orphans="0" fo:widows="0" fo:hyphenation-ladder-count="no-limit" style:writing-mode="lr-tb"/>
      <style:text-properties style:use-window-font-color="true" loext:opacity="0%" style:font-name="Arial1" fo:font-size="11pt" fo:language="it" fo:country="IT" fo:font-weight="bold" officeooo:paragraph-rsid="00098081" style:font-name-asian="Times New Roman" style:font-size-asian="11pt" style:language-asian="zxx" style:country-asian="none" style:font-weight-asian="bold" style:font-name-complex="Arial1" style:font-size-complex="11pt" style:language-complex="ar" style:country-complex="SA" style:font-weight-complex="bold" fo:hyphenate="false" fo:hyphenation-remain-char-count="2" fo:hyphenation-push-char-count="2" loext:hyphenation-no-caps="false"/>
    </style:style>
    <style:style style:name="P12" style:family="paragraph" style:parent-style-name="Standard">
      <style:paragraph-properties fo:line-height="1cm" fo:text-align="center" style:justify-single-word="false" fo:orphans="0" fo:widows="0" fo:hyphenation-ladder-count="no-limit" style:writing-mode="lr-tb"/>
      <style:text-properties style:use-window-font-color="true" loext:opacity="0%" style:font-name="Arial1" fo:font-size="11pt" fo:language="it" fo:country="IT" fo:font-weight="bold" officeooo:paragraph-rsid="002dcd63" style:font-name-asian="Times New Roman" style:font-size-asian="11pt" style:language-asian="zxx" style:country-asian="none" style:font-weight-asian="bold" style:font-name-complex="Arial1" style:font-size-complex="11pt" style:language-complex="ar" style:country-complex="SA" style:font-weight-complex="bold" fo:hyphenate="false" fo:hyphenation-remain-char-count="2" fo:hyphenation-push-char-count="2" loext:hyphenation-no-caps="false"/>
    </style:style>
    <style:style style:name="P13" style:family="paragraph" style:parent-style-name="Standard">
      <style:paragraph-properties fo:line-height="1cm" fo:text-align="start" style:justify-single-word="false" fo:orphans="0" fo:widows="0" fo:hyphenation-ladder-count="no-limit" style:writing-mode="lr-tb"/>
      <style:text-properties style:use-window-font-color="true" loext:opacity="0%" style:font-name="Arial1" fo:font-size="10.5pt" fo:language="it" fo:country="IT" fo:font-weight="bold" style:font-name-asian="Times New Roman" style:font-size-asian="10.5pt" style:language-asian="zxx" style:country-asian="none" style:font-weight-asian="bold" style:font-name-complex="Arial1" style:font-size-complex="10.5pt" style:language-complex="ar" style:country-complex="SA" style:font-weight-complex="bold" fo:hyphenate="false" fo:hyphenation-remain-char-count="2" fo:hyphenation-push-char-count="2" loext:hyphenation-no-caps="false"/>
    </style:style>
    <style:style style:name="P14"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15" style:family="paragraph" style:parent-style-name="Standard">
      <style:paragraph-properties fo:line-height="1cm" fo:text-align="center" style:justify-single-word="false" fo:orphans="0" fo:widows="0" fo:hyphenation-ladder-count="no-limit" style:writing-mode="lr-tb"/>
      <style:text-properties style:use-window-font-color="true" loext:opacity="0%" style:font-name="Times New Roman" fo:font-size="11pt" fo:language="it" fo:country="IT" fo:font-weight="bold" style:font-name-asian="Times New Roman" style:font-size-asian="11pt" style:language-asian="zxx" style:country-asian="none" style:font-weight-asian="bold" style:font-name-complex="Arial1" style:font-size-complex="11pt" style:language-complex="ar" style:country-complex="SA" style:font-weight-complex="bold" fo:hyphenate="false" fo:hyphenation-remain-char-count="2" fo:hyphenation-push-char-count="2" loext:hyphenation-no-caps="false"/>
    </style:style>
    <style:style style:name="P16"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fo:font-weight="bold" style:font-name-asian="Times New Roman" style:font-size-asian="11pt" style:language-asian="zxx" style:country-asian="none" style:font-weight-asian="bold" style:font-name-complex="Arial1" style:font-size-complex="11pt" style:language-complex="ar" style:country-complex="SA" style:font-weight-complex="bold" fo:hyphenate="false" fo:hyphenation-remain-char-count="2" fo:hyphenation-push-char-count="2" loext:hyphenation-no-caps="false"/>
    </style:style>
    <style:style style:name="P17" style:family="paragraph" style:parent-style-name="Standard">
      <style:paragraph-properties fo:line-height="1cm" fo:text-align="center" style:justify-single-word="false" fo:orphans="0" fo:widows="0" fo:hyphenation-ladder-count="no-limit" style:writing-mode="lr-tb"/>
      <style:text-properties style:use-window-font-color="true" loext:opacity="0%" style:font-name="Times New Roman" fo:font-size="11pt" fo:language="it" fo:country="IT" fo:font-weight="bold" fo:background-color="transparent" style:font-name-asian="Times New Roman" style:font-size-asian="11pt" style:language-asian="zxx" style:country-asian="none" style:font-weight-asian="bold" style:font-name-complex="Arial1" style:font-size-complex="11pt" style:language-complex="ar" style:country-complex="SA" style:font-weight-complex="bold" fo:hyphenate="false" fo:hyphenation-remain-char-count="2" fo:hyphenation-push-char-count="2" loext:hyphenation-no-caps="false"/>
    </style:style>
    <style:style style:name="P18" style:family="paragraph" style:parent-style-name="Standard">
      <style:paragraph-properties fo:line-height="1cm" fo:text-align="center" style:justify-single-word="false" fo:orphans="0" fo:widows="0" fo:hyphenation-ladder-count="no-limit" style:writing-mode="lr-tb"/>
      <style:text-properties style:use-window-font-color="true" loext:opacity="0%" style:font-name="Times New Roman" fo:font-size="11pt" fo:language="it" fo:country="IT" fo:font-weight="bold" officeooo:paragraph-rsid="002dcd63" fo:background-color="transparent" style:font-name-asian="Times New Roman" style:font-size-asian="11pt" style:language-asian="zxx" style:country-asian="none" style:font-weight-asian="bold" style:font-name-complex="Arial1" style:font-size-complex="11pt" style:language-complex="ar" style:country-complex="SA" style:font-weight-complex="bold" fo:hyphenate="false" fo:hyphenation-remain-char-count="2" fo:hyphenation-push-char-count="2" loext:hyphenation-no-caps="false"/>
    </style:style>
    <style:style style:name="P19"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fo:font-weight="normal" officeooo:rsid="002180ea" officeooo:paragraph-rsid="0042e041" style:letter-kerning="false" fo:background-color="transparent" style:font-name-asian="Arial MT1" style:font-size-asian="11pt" style:language-asian="en" style:country-asian="US" style:font-weight-asian="normal" style:font-name-complex="Arial MT1" style:font-size-complex="11pt" style:language-complex="ar" style:country-complex="SA" style:font-weight-complex="normal" fo:hyphenate="false" fo:hyphenation-remain-char-count="2" fo:hyphenation-push-char-count="2" loext:hyphenation-no-caps="false"/>
    </style:style>
    <style:style style:name="P20"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fo:font-weight="normal" officeooo:rsid="002dcd63" officeooo:paragraph-rsid="002dcd63" fo:background-color="transparent" style:font-name-asian="Times New Roman" style:font-size-asian="11pt" style:language-asian="zxx" style:country-asian="none" style:font-weight-asian="normal" style:font-name-complex="Arial1" style:font-size-complex="11pt" style:language-complex="ar" style:country-complex="SA" style:font-weight-complex="normal" fo:hyphenate="false" fo:hyphenation-remain-char-count="2" fo:hyphenation-push-char-count="2" loext:hyphenation-no-caps="false"/>
    </style:style>
    <style:style style:name="P21"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fo:font-weight="normal" officeooo:rsid="003f42b6" officeooo:paragraph-rsid="003f42b6" style:letter-kerning="true" fo:background-color="transparent" style:font-name-asian="Times New Roman" style:font-size-asian="11pt" style:language-asian="zxx" style:country-asian="none" style:font-weight-asian="normal" style:font-name-complex="Arial1" style:font-size-complex="11pt" style:language-complex="ar" style:country-complex="SA" style:font-weight-complex="normal" fo:hyphenate="false" fo:hyphenation-remain-char-count="2" fo:hyphenation-push-char-count="2" loext:hyphenation-no-caps="false"/>
    </style:style>
    <style:style style:name="P22"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officeooo:rsid="002e3294" officeooo:paragraph-rsid="002e3294" fo:background-color="transparen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23"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officeooo:rsid="002e9cc9" officeooo:paragraph-rsid="002e9cc9" fo:background-color="transparen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24"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officeooo:rsid="002e9cc9" officeooo:paragraph-rsid="00327b14" fo:background-color="transparen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25"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officeooo:rsid="001a0047" officeooo:paragraph-rsid="001a0047" fo:background-color="transparen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26"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fo:background-color="transparen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27"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officeooo:paragraph-rsid="002e3294" fo:background-color="transparen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28"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officeooo:paragraph-rsid="0042e041" fo:background-color="transparen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29" style:family="paragraph" style:parent-style-name="Standard">
      <style:paragraph-properties fo:line-height="1cm" fo:text-align="justify" style:justify-single-word="false" fo:orphans="0" fo:widows="0" fo:hyphenation-ladder-count="no-limit" style:writing-mode="lr-tb"/>
      <style:text-properties fo:hyphenate="false" fo:hyphenation-remain-char-count="2" fo:hyphenation-push-char-count="2" loext:hyphenation-no-caps="false"/>
    </style:style>
    <style:style style:name="P30" style:family="paragraph" style:parent-style-name="Standard">
      <style:paragraph-properties fo:line-height="1cm" fo:text-align="justify" style:justify-single-word="false" fo:orphans="0" fo:widows="0" fo:hyphenation-ladder-count="no-limit" style:writing-mode="lr-tb"/>
      <style:text-properties officeooo:paragraph-rsid="00119af7" fo:hyphenate="false" fo:hyphenation-remain-char-count="2" fo:hyphenation-push-char-count="2" loext:hyphenation-no-caps="false"/>
    </style:style>
    <style:style style:name="P31" style:family="paragraph" style:parent-style-name="Standard">
      <style:paragraph-properties fo:line-height="1cm" fo:text-align="justify" style:justify-single-word="false" fo:orphans="0" fo:widows="0" fo:hyphenation-ladder-count="no-limit" style:writing-mode="lr-tb"/>
      <style:text-properties officeooo:paragraph-rsid="003f42b6" fo:hyphenate="false" fo:hyphenation-remain-char-count="2" fo:hyphenation-push-char-count="2" loext:hyphenation-no-caps="false"/>
    </style:style>
    <style:style style:name="P32" style:family="paragraph" style:parent-style-name="Standard">
      <style:paragraph-properties fo:line-height="1cm" fo:text-align="justify" style:justify-single-word="false" fo:orphans="0" fo:widows="0" fo:hyphenation-ladder-count="no-limit" style:writing-mode="lr-tb"/>
      <style:text-properties officeooo:paragraph-rsid="0042e041" fo:hyphenate="false" fo:hyphenation-remain-char-count="2" fo:hyphenation-push-char-count="2" loext:hyphenation-no-caps="false"/>
    </style:style>
    <style:style style:name="P33" style:family="paragraph" style:parent-style-name="Standard">
      <style:paragraph-properties fo:line-height="1cm" fo:text-align="justify" style:justify-single-word="false" fo:orphans="0" fo:widows="0" fo:hyphenation-ladder-count="no-limit" style:writing-mode="lr-tb"/>
      <style:text-properties officeooo:paragraph-rsid="00229a3a" fo:hyphenate="false" fo:hyphenation-remain-char-count="2" fo:hyphenation-push-char-count="2" loext:hyphenation-no-caps="false"/>
    </style:style>
    <style:style style:name="P34" style:family="paragraph" style:parent-style-name="Standard">
      <style:paragraph-properties fo:line-height="1cm" fo:text-align="justify" style:justify-single-word="false" fo:orphans="0" fo:widows="0" fo:hyphenation-ladder-count="no-limit" style:writing-mode="lr-tb"/>
      <style:text-properties style:font-name="Times New Roman" fo:font-size="11pt" officeooo:paragraph-rsid="003f42b6" fo:background-color="transparent" style:font-size-asian="11pt" style:font-size-complex="11pt" fo:hyphenate="false" fo:hyphenation-remain-char-count="2" fo:hyphenation-push-char-count="2" loext:hyphenation-no-caps="false"/>
    </style:style>
    <style:style style:name="P35" style:family="paragraph" style:parent-style-name="Footer">
      <style:paragraph-properties style:line-height-at-least="0.423cm" fo:text-align="center" style:justify-single-word="false"/>
      <style:text-properties fo:font-size="8pt" style:font-size-asian="8pt" style:font-size-complex="8pt"/>
    </style:style>
    <style:style style:name="P36" style:family="paragraph" style:parent-style-name="Footer">
      <style:paragraph-properties fo:text-align="center" style:justify-single-word="false"/>
    </style:style>
    <style:style style:name="P37" style:family="paragraph" style:parent-style-name="Standard" style:master-page-name="Standard">
      <style:paragraph-properties fo:line-height="1cm" fo:text-align="justify" style:justify-single-word="false" fo:orphans="0" fo:widows="0" fo:hyphenation-ladder-count="no-limit" style:page-number="auto" style:writing-mode="lr-tb"/>
      <style:text-properties style:use-window-font-color="true" loext:opacity="0%" style:font-name="Arial1" fo:font-size="11pt" fo:language="it" fo:country="IT" fo:font-weight="bold" style:font-name-asian="Times New Roman" style:font-size-asian="11pt" style:language-asian="zxx" style:country-asian="none" style:font-weight-asian="bold" style:font-name-complex="Arial1" style:font-size-complex="11pt" style:language-complex="ar" style:country-complex="SA" style:font-weight-complex="bold" fo:hyphenate="false" fo:hyphenation-remain-char-count="2" fo:hyphenation-push-char-count="2" loext:hyphenation-no-caps="false"/>
    </style:style>
    <style:style style:name="P38" style:family="paragraph" style:parent-style-name="Standard" style:list-style-name="L1">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39" style:family="paragraph" style:parent-style-name="Standard" style:list-style-name="L1">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119af7"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40" style:family="paragraph" style:parent-style-name="Standard" style:list-style-name="L2">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41" style:family="paragraph" style:parent-style-name="Standard" style:list-style-name="L2">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0989e4"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42" style:family="paragraph" style:parent-style-name="Standard" style:list-style-name="L3">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43" style:family="paragraph" style:parent-style-name="Standard" style:list-style-name="L4">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119af7"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44" style:family="paragraph" style:parent-style-name="Standard" style:list-style-name="L5">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45" style:family="paragraph" style:parent-style-name="Standard" style:list-style-name="L6">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46" style:family="paragraph" style:parent-style-name="Standard" style:list-style-name="L6">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278a7e"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47" style:family="paragraph" style:parent-style-name="Standard" style:list-style-name="L8">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09c47b"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48" style:family="paragraph" style:parent-style-name="Standard" style:list-style-name="L9">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49" style:family="paragraph" style:parent-style-name="Standard" style:list-style-name="L9">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119af7"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50" style:family="paragraph" style:parent-style-name="Standard" style:list-style-name="L10">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2982ae"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51" style:family="paragraph" style:parent-style-name="Standard" style:list-style-name="L11">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52" style:family="paragraph" style:parent-style-name="Standard" style:list-style-name="L11">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officeooo:paragraph-rsid="00119af7"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53" style:family="paragraph" style:parent-style-name="Standard" style:list-style-name="L13">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54" style:family="paragraph" style:parent-style-name="Standard" style:list-style-name="L14">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55" style:family="paragraph" style:parent-style-name="Standard" style:list-style-name="L15">
      <style:paragraph-properties fo:line-height="1cm" fo:text-align="justify" style:justify-single-word="false" fo:orphans="0" fo:widows="0" fo:hyphenation-ladder-count="no-limit" style:writing-mode="lr-tb"/>
      <style:text-properties style:use-window-font-color="true" loext:opacity="0%" style:font-name="Arial1" fo:font-size="11pt" fo:language="it" fo:country="I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56" style:family="paragraph" style:parent-style-name="Standard" style:list-style-name="L7">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officeooo:paragraph-rsid="00283cd9" fo:background-color="transparen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57" style:family="paragraph" style:parent-style-name="Standard" style:list-style-name="L8">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fo:background-color="transparen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58" style:family="paragraph" style:parent-style-name="Standard" style:list-style-name="L10">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officeooo:paragraph-rsid="002982ae" fo:background-color="transparen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59" style:family="paragraph" style:parent-style-name="Standard" style:list-style-name="L12">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fo:background-color="transparen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60" style:family="paragraph" style:parent-style-name="Standard">
      <style:paragraph-properties fo:line-height="1cm" fo:text-align="justify" style:justify-single-word="false" fo:orphans="0" fo:widows="0" fo:hyphenation-ladder-count="no-limit" style:writing-mode="lr-tb"/>
      <style:text-properties style:use-window-font-color="true" loext:opacity="0%" style:font-name="Times New Roman" fo:font-size="11pt" fo:language="it" fo:country="IT" officeooo:rsid="002e9cc9" officeooo:paragraph-rsid="004603aa" fo:background-color="transparent" style:font-name-asian="Times New Roman" style:font-size-asian="11pt" style:language-asian="zxx" style:country-asian="none" style:font-name-complex="Arial1" style:font-size-complex="11pt" style:language-complex="ar" style:country-complex="SA" fo:hyphenate="false" fo:hyphenation-remain-char-count="2" fo:hyphenation-push-char-count="2" loext:hyphenation-no-caps="false"/>
    </style:style>
    <style:style style:name="P61" style:family="paragraph" style:parent-style-name="Standard" style:list-style-name="L7">
      <style:paragraph-properties fo:line-height="1cm" fo:text-align="justify" style:justify-single-word="false" fo:orphans="0" fo:widows="0" fo:hyphenation-ladder-count="no-limit" style:writing-mode="lr-tb"/>
      <style:text-properties officeooo:paragraph-rsid="00283cd9" fo:hyphenate="false" fo:hyphenation-remain-char-count="2" fo:hyphenation-push-char-count="2" loext:hyphenation-no-caps="false"/>
    </style:style>
    <style:style style:name="P62" style:family="paragraph" style:parent-style-name="Standard" style:list-style-name="L7">
      <style:paragraph-properties fo:line-height="1cm" fo:text-align="justify" style:justify-single-word="false" fo:orphans="0" fo:widows="0" fo:hyphenation-ladder-count="no-limit" style:writing-mode="lr-tb"/>
      <style:text-properties officeooo:paragraph-rsid="0028bf37" fo:hyphenate="false" fo:hyphenation-remain-char-count="2" fo:hyphenation-push-char-count="2" loext:hyphenation-no-caps="false"/>
    </style:style>
    <style:style style:name="P63" style:family="paragraph" style:parent-style-name="Standard">
      <style:paragraph-properties fo:line-height="1cm" fo:text-align="justify" style:justify-single-word="false" fo:orphans="0" fo:widows="0" fo:hyphenation-ladder-count="no-limit" style:writing-mode="lr-tb"/>
      <style:text-properties officeooo:paragraph-rsid="004603aa" fo:hyphenate="false" fo:hyphenation-remain-char-count="2" fo:hyphenation-push-char-count="2" loext:hyphenation-no-caps="false"/>
    </style:style>
    <style:style style:name="P64" style:family="paragraph">
      <loext:graphic-properties draw:fill="none" draw:fill-color="#ffffff"/>
      <style:paragraph-properties fo:text-align="center" style:writing-mode="lr-tb"/>
    </style:style>
    <style:style style:name="T1" style:family="text">
      <style:text-properties style:use-window-font-color="true" loext:opacity="0%" style:font-name="Times New Roman" fo:font-size="11pt" fo:language="it" fo:country="IT" fo:font-weight="normal" officeooo:rsid="002160b3" style:letter-kerning="false" fo:background-color="#ffffff"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2" style:family="text">
      <style:text-properties style:use-window-font-color="true" loext:opacity="0%" style:font-name="Times New Roman" fo:font-size="11pt" fo:language="it" fo:country="IT" fo:font-weight="normal" officeooo:rsid="004603aa" style:letter-kerning="false" fo:background-color="#ffffff"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3" style:family="text">
      <style:text-properties style:use-window-font-color="true" loext:opacity="0%" style:font-name="Times New Roman" fo:font-size="11pt" fo:language="it" fo:country="IT" fo:font-weight="normal" officeooo:rsid="002160b3" style:letter-kerning="false" fo:background-color="#ffffff" loext:char-shading-value="0" style:font-name-asian="Times New Roman" style:font-size-asian="11pt" style:language-asian="en" style:country-asian="US" style:font-weight-asian="normal" style:font-name-complex="Arial1" style:font-size-complex="11pt" style:language-complex="he" style:country-complex="IL" style:font-weight-complex="normal"/>
    </style:style>
    <style:style style:name="T4" style:family="text">
      <style:text-properties style:use-window-font-color="true" loext:opacity="0%" style:font-name="Times New Roman" fo:font-size="11pt" fo:language="it" fo:country="IT" fo:font-weight="normal" officeooo:rsid="0030e7d0" style:letter-kerning="false" fo:background-color="#ffffff" loext:char-shading-value="0" style:font-name-asian="Times New Roman" style:font-size-asian="11pt" style:language-asian="en" style:country-asian="US" style:font-weight-asian="normal" style:font-name-complex="Arial1" style:font-size-complex="11pt" style:language-complex="he" style:country-complex="IL" style:font-weight-complex="normal"/>
    </style:style>
    <style:style style:name="T5" style:family="text">
      <style:text-properties style:use-window-font-color="true" loext:opacity="0%" style:font-name="Times New Roman" fo:font-size="11pt" fo:language="it" fo:country="IT" fo:font-weight="normal" officeooo:rsid="002160b3"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6" style:family="text">
      <style:text-properties style:use-window-font-color="true" loext:opacity="0%" style:font-name="Times New Roman" fo:font-size="11pt" fo:language="it" fo:country="IT" fo:font-weight="normal" officeooo:rsid="0030336e"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7" style:family="text">
      <style:text-properties style:use-window-font-color="true" loext:opacity="0%" style:font-name="Times New Roman" fo:font-size="11pt" fo:language="it" fo:country="IT" fo:font-weight="normal" officeooo:rsid="003b14bd"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8" style:family="text">
      <style:text-properties style:use-window-font-color="true" loext:opacity="0%" style:font-name="Times New Roman" fo:font-size="11pt" fo:language="it" fo:country="IT" fo:font-weight="normal" officeooo:rsid="00316a41"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9" style:family="text">
      <style:text-properties style:use-window-font-color="true" loext:opacity="0%" style:font-name="Times New Roman" fo:font-size="11pt" fo:language="it" fo:country="IT" fo:font-weight="normal" officeooo:rsid="003d51c7"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10" style:family="text">
      <style:text-properties style:use-window-font-color="true" loext:opacity="0%" style:font-name="Times New Roman" fo:font-size="11pt" fo:language="it" fo:country="IT" fo:font-weight="normal" officeooo:rsid="0044ad51"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11" style:family="text">
      <style:text-properties style:use-window-font-color="true" loext:opacity="0%" style:font-name="Times New Roman" fo:font-size="11pt" fo:language="it" fo:country="IT" fo:font-weight="normal" officeooo:rsid="001a0047" style:letter-kerning="false" fo:background-color="transparent" loext:char-shading-value="0" style:font-name-asian="Arial MT1" style:font-size-asian="11pt" style:language-asian="en" style:country-asian="US" style:font-weight-asian="normal" style:font-name-complex="Arial MT1" style:font-size-complex="11pt" style:language-complex="ar" style:country-complex="SA" style:font-weight-complex="normal"/>
    </style:style>
    <style:style style:name="T12" style:family="text">
      <style:text-properties style:use-window-font-color="true" loext:opacity="0%" style:font-name="Times New Roman" fo:font-size="11pt" fo:language="it" fo:country="IT" fo:font-weight="normal" officeooo:rsid="001a0047" style:letter-kerning="false" fo:background-color="transparent" loext:char-shading-value="0" style:font-name-asian="Times New Roman" style:font-size-asian="11pt" style:language-asian="zxx" style:country-asian="none" style:font-weight-asian="normal" style:font-name-complex="Arial1" style:font-size-complex="11pt" style:language-complex="ar" style:country-complex="SA" style:font-weight-complex="normal"/>
    </style:style>
    <style:style style:name="T13" style:family="text">
      <style:text-properties style:use-window-font-color="true" loext:opacity="0%" style:font-name="Times New Roman" fo:font-size="11pt" fo:language="it" fo:country="IT" fo:font-weight="normal" officeooo:rsid="0025222c" style:letter-kerning="false" fo:background-color="transparent" loext:char-shading-value="0" style:font-name-asian="Times New Roman" style:font-size-asian="11pt" style:language-asian="zxx" style:country-asian="none" style:font-weight-asian="normal" style:font-name-complex="Arial1" style:font-size-complex="11pt" style:language-complex="ar" style:country-complex="SA" style:font-weight-complex="normal"/>
    </style:style>
    <style:style style:name="T14" style:family="text">
      <style:text-properties style:use-window-font-color="true" loext:opacity="0%" style:font-name="Times New Roman" fo:font-size="11pt" fo:language="it" fo:country="IT" fo:font-weight="normal" officeooo:rsid="0030e7d0" style:letter-kerning="false" fo:background-color="transparent" loext:char-shading-value="0" style:font-name-asian="Times New Roman" style:font-size-asian="11pt" style:language-asian="en" style:country-asian="US" style:font-weight-asian="normal" style:font-name-complex="Arial1" style:font-size-complex="11pt" style:language-complex="he" style:country-complex="IL" style:font-weight-complex="normal"/>
    </style:style>
    <style:style style:name="T15" style:family="text">
      <style:text-properties style:use-window-font-color="true" loext:opacity="0%" style:font-name="Times New Roman" fo:font-size="11pt" fo:language="it" fo:country="IT" fo:font-weight="normal" officeooo:rsid="004603aa" style:letter-kerning="false" fo:background-color="transparent" loext:char-shading-value="0" style:font-name-asian="Times New Roman" style:font-size-asian="11pt" style:language-asian="en" style:country-asian="US" style:font-weight-asian="normal" style:font-name-complex="Arial1" style:font-size-complex="11pt" style:language-complex="he" style:country-complex="IL" style:font-weight-complex="normal"/>
    </style:style>
    <style:style style:name="T16" style:family="text">
      <style:text-properties style:use-window-font-color="true" loext:opacity="0%" style:font-name="Times New Roman" fo:font-size="11pt" fo:language="it" fo:country="IT" fo:font-weight="normal" officeooo:rsid="00392eab" style:letter-kerning="true" fo:background-color="transparent" loext:char-shading-value="0" style:font-name-asian="Times New Roman" style:font-size-asian="11pt" style:language-asian="zxx" style:country-asian="none" style:font-weight-asian="normal" style:font-name-complex="Arial1" style:font-size-complex="11pt" style:language-complex="ar" style:country-complex="SA" style:font-weight-complex="normal"/>
    </style:style>
    <style:style style:name="T17" style:family="text">
      <style:text-properties style:use-window-font-color="true" loext:opacity="0%" style:font-name="Times New Roman" fo:font-size="11pt" fo:language="it" fo:country="IT" fo:font-weight="normal" officeooo:rsid="003f42b6" style:letter-kerning="true" fo:background-color="transparent" loext:char-shading-value="0" style:font-name-asian="Times New Roman" style:font-size-asian="11pt" style:language-asian="zxx" style:country-asian="none" style:font-weight-asian="normal" style:font-name-complex="Arial1" style:font-size-complex="11pt" style:language-complex="ar" style:country-complex="SA" style:font-weight-complex="normal"/>
    </style:style>
    <style:style style:name="T18" style:family="text">
      <style:text-properties style:use-window-font-color="true" loext:opacity="0%" style:font-name="Times New Roman" fo:font-size="11pt" fo:language="it" fo:country="IT" fo:font-weight="normal" officeooo:rsid="0042e041" style:letter-kerning="true" fo:background-color="transparent" loext:char-shading-value="0" style:font-name-asian="Times New Roman" style:font-size-asian="11pt" style:language-asian="zxx" style:country-asian="none" style:font-weight-asian="normal" style:font-name-complex="Arial1" style:font-size-complex="11pt" style:language-complex="ar" style:country-complex="SA" style:font-weight-complex="normal"/>
    </style:style>
    <style:style style:name="T19" style:family="text">
      <style:text-properties style:use-window-font-color="true" loext:opacity="0%" style:font-name="Times New Roman" fo:font-size="11pt" fo:language="it" fo:country="IT" fo:font-weight="normal" fo:background-color="transparent" loext:char-shading-value="0" style:font-name-asian="Times New Roman" style:font-size-asian="11pt" style:language-asian="zxx" style:country-asian="none" style:font-weight-asian="normal" style:font-name-complex="Arial1" style:font-size-complex="11pt" style:language-complex="ar" style:country-complex="SA" style:font-weight-complex="normal"/>
    </style:style>
    <style:style style:name="T20" style:family="text">
      <style:text-properties style:use-window-font-color="true" loext:opacity="0%" style:font-name="Times New Roman" fo:font-size="11pt" fo:language="it" fo:country="IT" style:font-name-asian="Times New Roman" style:font-size-asian="11pt" style:language-asian="zxx" style:country-asian="none" style:font-name-complex="Arial1" style:font-size-complex="11pt" style:language-complex="ar" style:country-complex="SA"/>
    </style:style>
    <style:style style:name="T21" style:family="text">
      <style:text-properties style:use-window-font-color="true" loext:opacity="0%" style:font-name="Times New Roman" fo:font-size="11pt" fo:language="it" fo:country="IT" officeooo:rsid="000f6e62" style:letter-kerning="true" fo:background-color="transparent" loext:char-shading-value="0" style:font-name-asian="Times New Roman" style:font-size-asian="11pt" style:language-asian="zxx" style:country-asian="none" style:font-name-complex="Arial1" style:font-size-complex="11pt" style:language-complex="ar" style:country-complex="SA"/>
    </style:style>
    <style:style style:name="T22" style:family="text">
      <style:text-properties style:use-window-font-color="true" loext:opacity="0%" style:font-name="Times New Roman" fo:font-size="11pt" fo:language="it" fo:country="IT" officeooo:rsid="00320582" style:letter-kerning="true" fo:background-color="transparent" loext:char-shading-value="0" style:font-name-asian="Times New Roman" style:font-size-asian="11pt" style:language-asian="zxx" style:country-asian="none" style:font-name-complex="Arial1" style:font-size-complex="11pt" style:language-complex="ar" style:country-complex="SA"/>
    </style:style>
    <style:style style:name="T23" style:family="text">
      <style:text-properties style:use-window-font-color="true" loext:opacity="0%" style:font-name="Times New Roman" fo:font-size="11pt" fo:language="it" fo:country="IT" fo:font-style="italic" style:text-underline-style="none" fo:font-weight="bold" fo:background-color="transparent" loext:char-shading-value="0" style:font-name-asian="Times New Roman" style:font-size-asian="11pt" style:language-asian="zxx" style:country-asian="none" style:font-style-asian="italic" style:font-weight-asian="bold" style:font-name-complex="Arial1" style:font-size-complex="11pt" style:language-complex="ar" style:country-complex="SA" style:font-style-complex="italic" style:font-weight-complex="bold"/>
    </style:style>
    <style:style style:name="T24" style:family="text">
      <style:text-properties style:use-window-font-color="true" loext:opacity="0%" style:font-name="Times New Roman" fo:font-size="11pt" fo:language="it" fo:country="IT" fo:font-style="italic" style:text-underline-style="none" fo:font-weight="normal" fo:background-color="transparent" loext:char-shading-value="0" style:font-name-asian="Times New Roman" style:font-size-asian="11pt" style:language-asian="zxx" style:country-asian="none" style:font-style-asian="italic" style:font-weight-asian="normal" style:font-name-complex="Arial1" style:font-size-complex="11pt" style:language-complex="ar" style:country-complex="SA" style:font-style-complex="italic" style:font-weight-complex="normal"/>
    </style:style>
    <style:style style:name="T25" style:family="text">
      <style:text-properties style:use-window-font-color="true" loext:opacity="0%" style:font-name="Times New Roman" fo:font-size="11pt" fo:language="it" fo:country="IT" fo:background-color="transparent" loext:char-shading-value="0" style:font-name-asian="Times New Roman" style:font-size-asian="11pt" style:language-asian="zxx" style:country-asian="none" style:font-name-complex="Arial1" style:font-size-complex="11pt" style:language-complex="ar" style:country-complex="SA"/>
    </style:style>
    <style:style style:name="T26" style:family="text">
      <style:text-properties style:use-window-font-color="true" loext:opacity="0%" style:font-name="Times New Roman" fo:font-size="11pt" fo:language="it" fo:country="IT" officeooo:rsid="00259378" fo:background-color="transparent" loext:char-shading-value="0" style:font-name-asian="Times New Roman" style:font-size-asian="11pt" style:language-asian="zxx" style:country-asian="none" style:font-name-complex="Arial1" style:font-size-complex="11pt" style:language-complex="ar" style:country-complex="SA"/>
    </style:style>
    <style:style style:name="T27" style:family="text">
      <style:text-properties style:use-window-font-color="true" loext:opacity="0%" style:font-name="Times New Roman" fo:font-size="11pt" fo:language="it" fo:country="IT" officeooo:rsid="001b8019" fo:background-color="transparent" loext:char-shading-value="0" style:font-name-asian="Times New Roman" style:font-size-asian="11pt" style:language-asian="zxx" style:country-asian="none" style:font-name-complex="Arial1" style:font-size-complex="11pt" style:language-complex="ar" style:country-complex="SA"/>
    </style:style>
    <style:style style:name="T28" style:family="text">
      <style:text-properties style:use-window-font-color="true" loext:opacity="0%" style:font-name="Times New Roman" fo:font-size="11pt" fo:language="it" fo:country="IT" officeooo:rsid="0043d997" fo:background-color="transparent" loext:char-shading-value="0" style:font-name-asian="Times New Roman" style:font-size-asian="11pt" style:language-asian="zxx" style:country-asian="none" style:font-name-complex="Arial1" style:font-size-complex="11pt" style:language-complex="ar" style:country-complex="SA"/>
    </style:style>
    <style:style style:name="T29" style:family="text">
      <style:text-properties style:use-window-font-color="true" loext:opacity="0%" style:font-name="Times New Roman" fo:font-size="11pt" fo:language="it" fo:country="IT" officeooo:rsid="00320582" fo:background-color="transparent" loext:char-shading-value="0" style:font-name-asian="Times New Roman" style:font-size-asian="11pt" style:language-asian="zxx" style:country-asian="none" style:font-name-complex="Arial1" style:font-size-complex="11pt" style:language-complex="ar" style:country-complex="SA"/>
    </style:style>
    <style:style style:name="T30" style:family="text">
      <style:text-properties style:use-window-font-color="true" loext:opacity="0%" style:font-name="Times New Roman" fo:font-size="11pt" fo:language="it" fo:country="IT" officeooo:rsid="0025222c" fo:background-color="transparent" loext:char-shading-value="0" style:font-name-asian="Times New Roman" style:font-size-asian="11pt" style:language-asian="zxx" style:country-asian="none" style:font-name-complex="Arial1" style:font-size-complex="11pt" style:language-complex="ar" style:country-complex="SA"/>
    </style:style>
    <style:style style:name="T31" style:family="text">
      <style:text-properties style:use-window-font-color="true" loext:opacity="0%" style:font-name="Times New Roman" fo:font-size="11pt" fo:language="it" fo:country="IT" officeooo:rsid="000f6e62" fo:background-color="transparent" loext:char-shading-value="0" style:font-name-asian="Times New Roman" style:font-size-asian="11pt" style:language-asian="zxx" style:country-asian="none" style:font-name-complex="Arial1" style:font-size-complex="11pt" style:language-complex="ar" style:country-complex="SA"/>
    </style:style>
    <style:style style:name="T32" style:family="text">
      <style:text-properties style:use-window-font-color="true" loext:opacity="0%" style:font-name="Times New Roman" fo:font-size="11pt" fo:language="it" fo:country="IT" officeooo:rsid="00260892" fo:background-color="transparent" loext:char-shading-value="0" style:font-name-asian="Times New Roman" style:font-size-asian="11pt" style:language-asian="zxx" style:country-asian="none" style:font-name-complex="Arial1" style:font-size-complex="11pt" style:language-complex="ar" style:country-complex="SA"/>
    </style:style>
    <style:style style:name="T33" style:family="text">
      <style:text-properties style:use-window-font-color="true" loext:opacity="0%" style:font-name="Times New Roman" fo:font-size="11pt" fo:language="it" fo:country="IT" officeooo:rsid="0008b93a" fo:background-color="transparent" loext:char-shading-value="0" style:font-name-asian="Times New Roman" style:font-size-asian="11pt" style:language-asian="zxx" style:country-asian="none" style:font-name-complex="Arial1" style:font-size-complex="11pt" style:language-complex="ar" style:country-complex="SA"/>
    </style:style>
    <style:style style:name="T34" style:family="text">
      <style:text-properties style:use-window-font-color="true" loext:opacity="0%" fo:language="it" fo:country="IT" fo:font-weight="normal" officeooo:rsid="001be348" style:letter-kerning="false" style:font-name-asian="Arial MT1" style:language-asian="en" style:country-asian="US" style:font-weight-asian="normal" style:font-name-complex="Arial MT1" style:language-complex="ar" style:country-complex="SA" style:font-weight-complex="normal"/>
    </style:style>
    <style:style style:name="T35" style:family="text">
      <style:text-properties style:use-window-font-color="true" loext:opacity="0%" fo:language="it" fo:country="IT" fo:font-weight="normal" officeooo:rsid="003f42b6" style:letter-kerning="true" style:font-name-asian="Times New Roman" style:language-asian="zxx" style:country-asian="none" style:font-weight-asian="normal" style:font-name-complex="Arial1" style:language-complex="ar" style:country-complex="SA" style:font-weight-complex="normal"/>
    </style:style>
    <style:style style:name="T36" style:family="text">
      <style:text-properties style:use-window-font-color="true" loext:opacity="0%" fo:language="it" fo:country="IT" fo:font-weight="normal" officeooo:rsid="0042e041" style:letter-kerning="true" style:font-name-asian="Times New Roman" style:language-asian="zxx" style:country-asian="none" style:font-weight-asian="normal" style:font-name-complex="Arial1" style:language-complex="ar" style:country-complex="SA" style:font-weight-complex="normal"/>
    </style:style>
    <style:style style:name="T37" style:family="text">
      <style:text-properties style:use-window-font-color="true" loext:opacity="0%" fo:language="it" fo:country="IT" style:font-name-asian="Times New Roman" style:language-asian="zxx" style:country-asian="none" style:font-name-complex="Arial1" style:language-complex="ar" style:country-complex="SA"/>
    </style:style>
    <style:style style:name="T38" style:family="text">
      <style:text-properties officeooo:rsid="001e853c"/>
    </style:style>
    <style:style style:name="T39" style:family="text">
      <style:text-properties fo:color="#000000" loext:opacity="100%" style:font-name="Times New Roman" fo:font-size="11pt" fo:language="it" fo:country="IT" fo:font-weight="normal" officeooo:rsid="002160b3" style:letter-kerning="false"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40" style:family="text">
      <style:text-properties fo:color="#000000" loext:opacity="100%" style:font-name="Times New Roman" fo:font-size="11pt" fo:language="it" fo:country="IT" fo:font-weight="normal" officeooo:rsid="003574be" style:letter-kerning="false"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41" style:family="text">
      <style:text-properties fo:color="#000000" loext:opacity="100%" style:font-name="Times New Roman" fo:font-size="11pt" fo:language="it" fo:country="IT" fo:font-weight="normal" officeooo:rsid="003d51c7" style:letter-kerning="false"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42" style:family="text">
      <style:text-properties fo:color="#000000" loext:opacity="100%" style:font-name="Times New Roman" fo:font-size="11pt" fo:language="it" fo:country="IT" fo:font-weight="normal" officeooo:rsid="003e70a2" style:letter-kerning="false"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43" style:family="text">
      <style:text-properties fo:color="#000000" loext:opacity="100%" style:font-name="Times New Roman" fo:font-size="11pt" fo:language="it" fo:country="IT" fo:font-weight="normal" officeooo:rsid="004069bd" style:letter-kerning="false"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44" style:family="text">
      <style:text-properties fo:color="#000000" loext:opacity="100%" style:font-name="Times New Roman" fo:font-size="11pt" fo:language="it" fo:country="IT" fo:font-weight="normal" officeooo:rsid="00422416" style:letter-kerning="false"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45" style:family="text">
      <style:text-properties fo:color="#000000" loext:opacity="100%" style:font-name="Times New Roman" fo:font-size="11pt" fo:language="it" fo:country="IT" fo:font-weight="normal" officeooo:rsid="002160b3"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46" style:family="text">
      <style:text-properties fo:color="#000000" loext:opacity="100%" style:font-name="Times New Roman" fo:font-size="11pt" fo:language="it" fo:country="IT" fo:font-weight="normal" officeooo:rsid="00422416"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47" style:family="text">
      <style:text-properties fo:color="#000000" loext:opacity="100%" style:font-name="Times New Roman" fo:font-size="11pt" fo:language="it" fo:country="IT" fo:font-weight="normal" officeooo:rsid="004069bd"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48" style:family="text">
      <style:text-properties fo:color="#000000" loext:opacity="100%" style:font-name="Times New Roman" fo:font-size="11pt" fo:language="it" fo:country="IT" fo:font-weight="normal" officeooo:rsid="003e70a2"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49" style:family="text">
      <style:text-properties fo:color="#000000" loext:opacity="100%" style:font-name="Times New Roman" fo:font-size="11pt" fo:language="it" fo:country="IT" fo:font-weight="normal" officeooo:rsid="003574be"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50" style:family="text">
      <style:text-properties fo:color="#000000" loext:opacity="100%" style:font-name="Times New Roman" fo:font-size="11pt" fo:language="it" fo:country="IT" fo:font-weight="normal" officeooo:rsid="0005e4c8"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51" style:family="text">
      <style:text-properties fo:color="#000000" loext:opacity="100%" style:font-name="Times New Roman" fo:font-size="11pt" fo:language="it" fo:country="IT" fo:font-weight="normal" officeooo:rsid="0042ef04" style:letter-kerning="false" fo:background-color="transparent" loext:char-shading-value="0" style:font-name-asian="Arial MT1" style:font-size-asian="11pt" style:language-asian="en" style:country-asian="US" style:font-weight-asian="normal" style:font-name-complex="Times New Roman" style:font-size-complex="11pt" style:language-complex="ar" style:country-complex="SA" style:font-weight-complex="normal"/>
    </style:style>
    <style:style style:name="T52" style:family="text">
      <style:text-properties fo:font-weight="normal" officeooo:rsid="00392eab" style:letter-kerning="false" style:font-name-asian="Arial MT1" style:language-asian="en" style:country-asian="US" style:font-weight-asian="normal" style:font-name-complex="Arial MT1" style:font-weight-complex="normal"/>
    </style:style>
    <style:style style:name="T53" style:family="text">
      <style:text-properties fo:font-weight="normal" officeooo:rsid="0042e041" style:letter-kerning="false" style:font-name-asian="Arial MT1" style:language-asian="en" style:country-asian="US" style:font-weight-asian="normal" style:font-name-complex="Arial MT1" style:font-weight-complex="normal"/>
    </style:style>
    <style:style style:name="T54" style:family="text">
      <style:text-properties fo:font-weight="normal" officeooo:rsid="0042ef04" style:letter-kerning="false" style:font-name-asian="Arial MT1" style:language-asian="en" style:country-asian="US" style:font-weight-asian="normal" style:font-name-complex="Arial MT1" style:font-weight-complex="normal"/>
    </style:style>
    <style:style style:name="T55" style:family="text">
      <style:text-properties fo:font-weight="bold" style:font-weight-asian="bold" style:font-weight-complex="bold"/>
    </style:style>
    <style:style style:name="T56" style:family="text">
      <style:text-properties officeooo:rsid="002dcd63"/>
    </style:style>
    <style:style style:name="T57" style:family="text">
      <style:text-properties officeooo:rsid="002e9cc9"/>
    </style:style>
    <style:style style:name="T58" style:family="text">
      <style:text-properties officeooo:rsid="002f2783"/>
    </style:style>
    <style:style style:name="T59" style:family="text">
      <style:text-properties style:font-name="Times New Roman"/>
    </style:style>
    <style:style style:name="T60" style:family="text">
      <style:text-properties style:font-name="Times New Roman" fo:font-weight="normal" officeooo:rsid="001a0047" style:letter-kerning="false" style:font-name-asian="Arial MT1" style:language-asian="en" style:country-asian="US" style:font-weight-asian="normal" style:font-name-complex="Arial MT1" style:font-weight-complex="normal"/>
    </style:style>
    <style:style style:name="T61" style:family="text">
      <style:text-properties style:font-name="Times New Roman" fo:font-weight="normal" officeooo:rsid="001a0047" style:letter-kerning="false" fo:background-color="transparent" loext:char-shading-value="0" style:font-name-asian="Arial MT1" style:language-asian="en" style:country-asian="US" style:font-weight-asian="normal" style:font-name-complex="Arial MT1" style:font-weight-complex="normal"/>
    </style:style>
    <style:style style:name="T62" style:family="text">
      <style:text-properties style:font-name="Times New Roman" fo:font-weight="normal" officeooo:rsid="0025222c" style:letter-kerning="false" fo:background-color="transparent" loext:char-shading-value="0" style:font-weight-asian="normal" style:font-weight-complex="normal"/>
    </style:style>
    <style:style style:name="T63" style:family="text">
      <style:text-properties style:font-name="Times New Roman" fo:font-weight="normal" officeooo:rsid="00392eab" style:letter-kerning="true" fo:background-color="transparent" loext:char-shading-value="0" style:font-weight-asian="normal" style:font-weight-complex="normal"/>
    </style:style>
    <style:style style:name="T64" style:family="text">
      <style:text-properties style:font-name="Times New Roman" fo:font-weight="normal" officeooo:rsid="003f42b6" style:letter-kerning="true" fo:background-color="transparent" loext:char-shading-value="0" style:font-weight-asian="normal" style:font-weight-complex="normal"/>
    </style:style>
    <style:style style:name="T65" style:family="text">
      <style:text-properties style:font-name="Times New Roman" fo:font-weight="normal" officeooo:rsid="0042e041" style:letter-kerning="true" fo:background-color="transparent" loext:char-shading-value="0" style:font-weight-asian="normal" style:font-weight-complex="normal"/>
    </style:style>
    <style:style style:name="T66" style:family="text">
      <style:text-properties style:font-name="Times New Roman" fo:font-size="11pt" fo:background-color="transparent" loext:char-shading-value="0" style:font-size-asian="11pt" style:font-size-complex="11pt"/>
    </style:style>
    <style:style style:name="T67" style:family="text">
      <style:text-properties style:font-name="Times New Roman" officeooo:rsid="00320582"/>
    </style:style>
    <style:style style:name="T68" style:family="text">
      <style:text-properties style:font-name="Times New Roman" fo:background-color="transparent" loext:char-shading-value="0"/>
    </style:style>
    <style:style style:name="T69" style:family="text">
      <style:text-properties style:font-name="Times New Roman" officeooo:rsid="0025222c" fo:background-color="transparent" loext:char-shading-value="0"/>
    </style:style>
    <style:style style:name="T70" style:family="text">
      <style:text-properties style:font-name="Times New Roman" officeooo:rsid="00320582" fo:background-color="transparent" loext:char-shading-value="0"/>
    </style:style>
    <style:style style:name="T71" style:family="text">
      <style:text-properties style:font-name="Times New Roman" officeooo:rsid="000f6e62" fo:background-color="transparent" loext:char-shading-value="0"/>
    </style:style>
    <style:style style:name="T72" style:family="text">
      <style:text-properties style:font-name="Times New Roman" officeooo:rsid="002dcd63" fo:background-color="transparent" loext:char-shading-value="0"/>
    </style:style>
    <style:style style:name="T73" style:family="text">
      <style:text-properties style:font-name="Times New Roman" officeooo:rsid="002e3294" fo:background-color="transparent" loext:char-shading-value="0"/>
    </style:style>
    <style:style style:name="T74" style:family="text">
      <style:text-properties style:font-name="Times New Roman" officeooo:rsid="00098081" fo:background-color="transparent" loext:char-shading-value="0"/>
    </style:style>
    <style:style style:name="T75" style:family="text">
      <style:text-properties officeooo:rsid="0042e041"/>
    </style:style>
    <style:style style:name="T76" style:family="text">
      <style:text-properties style:font-name-complex="Times New Roman"/>
    </style:style>
    <style:style style:name="T77" style:family="text">
      <style:text-properties officeooo:rsid="002fd7e0" style:font-name-complex="Times New Roman"/>
    </style:style>
    <style:style style:name="T78" style:family="text">
      <style:text-properties fo:font-style="normal" fo:font-weight="normal" style:font-style-asian="normal" style:font-weight-asian="normal" style:font-name-complex="Times New Roman" style:font-style-complex="normal" style:font-weight-complex="normal"/>
    </style:style>
    <style:style style:name="T79" style:family="text">
      <style:text-properties fo:font-style="normal" fo:font-weight="normal" officeooo:rsid="0030e7d0" style:font-style-asian="normal" style:font-weight-asian="normal" style:font-name-complex="Times New Roman" style:font-style-complex="normal" style:font-weight-complex="normal"/>
    </style:style>
    <style:style style:name="T80" style:family="text">
      <style:text-properties fo:font-style="normal" fo:font-weight="normal" officeooo:rsid="002fd7e0" style:font-style-asian="normal" style:font-weight-asian="normal" style:font-name-complex="Times New Roman" style:font-style-complex="normal" style:font-weight-complex="normal"/>
    </style:style>
    <style:style style:name="T81" style:family="text">
      <style:text-properties fo:font-style="normal" fo:font-weight="normal" officeooo:rsid="0030e7d0" style:font-style-asian="normal" style:font-weight-asian="normal" style:language-complex="he" style:country-complex="IL" style:font-style-complex="normal" style:font-weight-complex="normal"/>
    </style:style>
    <style:style style:name="T82" style:family="text">
      <style:text-properties fo:font-style="normal" fo:font-weight="normal" officeooo:rsid="002fd7e0" style:font-style-asian="normal" style:font-weight-asian="normal" style:language-complex="he" style:country-complex="IL" style:font-style-complex="normal" style:font-weight-complex="normal"/>
    </style:style>
    <style:style style:name="fr1"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ge-content" fo:background-color="#ffffff" style:background-transparency="100%" draw:fill="solid" draw:fill-color="#ffffff" draw:opacity="0%" fo:padding="0.028cm" fo:border="none"/>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1.265cm" fo:margin-left="1.27cm"/>
        </style:list-level-properties>
        <style:text-properties style:font-name="OpenSymbol"/>
      </text:list-level-style-bullet>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style:style style:name="gr1" style:family="graphic">
      <style:graphic-properties draw:stroke="solid" svg:stroke-width="0.009cm" svg:stroke-color="#000000" svg:stroke-opacity="1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7"/>
      <text:p text:style-name="P16">Atto giuridico di nomina a Responsabile del trattamento ai sensi dell’art. 28 del Regolamento UE n. 2016/679 “Regolamento Generale sulla Protezione dei Dati” (RGPD), a valere anche quale “istruzione documentata” a sensi dello stesso articolo.</text:p>
      <text:p text:style-name="P15">Data Protection Agreement Titolare Responsabile</text:p>
      <text:p text:style-name="P15">TRA</text:p>
      <text:p text:style-name="P14">L’Azienda USL Toscana sud est (di seguito “Azienda” o “Titolare”) con sede ad Arezzo, Via <text:span text:style-name="T38">Calamandrei 173,</text:span> (P.I./ C.F: 02236310518) in qualità di Titolare del trattamento, ai sensi del Regolamento UE 2016/679, nella persona del Direttore di Zona Distretto Valtiberina, Dr. Giampiero Luatti, come nominato dal Direttore <text:span text:style-name="T38">G</text:span>enerale con propria deliberazione n. <text:span text:style-name="T58">218</text:span>/202<text:span text:style-name="T58">5</text:span></text:p>
      <text:p text:style-name="P15">E</text:p>
      <text:p text:style-name="P63"><text:span text:style-name="T47">Il Consorzio Sociale COMARS – </text:span><text:span text:style-name="T46">Società Cooperativa</text:span><text:span text:style-name="T48"> </text:span><text:span text:style-name="T49">C</text:span><text:span text:style-name="T40">.F. </text:span><text:span text:style-name="T41">0</text:span><text:span text:style-name="T43">1439050517 </text:span><text:span text:style-name="T44">e P.IVA 01439050517</text:span><text:span text:style-name="T40">, con sede legale in </text:span><text:span text:style-name="T44">Monte San Savino</text:span><text:span text:style-name="T39">, </text:span><text:span text:style-name="T42">Via </text:span><text:span text:style-name="T44">Giuliana Ciuffoni Stanghini</text:span><text:span text:style-name="T42"> n. </text:span><text:span text:style-name="T44">12</text:span><text:span text:style-name="T42">,</text:span><text:span text:style-name="T39"> nella persona del</text:span><text:span text:style-name="T44">la</text:span><text:span text:style-name="T39"> propri</text:span><text:span text:style-name="T44">a</text:span><text:span text:style-name="T39"> </text:span><text:span text:style-name="T42">Presidente</text:span><text:span text:style-name="T39"> </text:span><text:span text:style-name="T45">Sig.</text:span><text:span text:style-name="T46">ra</text:span><text:span text:style-name="T50"> </text:span><text:span text:style-name="T46">Gisella Sc</text:span><text:span text:style-name="T51">i</text:span><text:span text:style-name="T46">abolini</text:span><text:span text:style-name="T45">, </text:span><text:span text:style-name="T46">residente in Monte San Savino </text:span><text:span text:style-name="T48">in Via </text:span><text:span text:style-name="T46">Roma</text:span><text:span text:style-name="T48"> n. </text:span><text:span text:style-name="T46">36</text:span><text:span text:style-name="T48">, </text:span><text:span text:style-name="T45">in qualità di legale rappresentante e titolare dell'autorizzazione all'esercizio</text:span><text:span text:style-name="T5"> del</text:span><text:span text:style-name="T6">la Residenza Sanitaria Assistenziale “</text:span><text:span text:style-name="T10">Villa Serena</text:span><text:span text:style-name="T6">” </text:span><text:span text:style-name="T5">per </text:span><text:span text:style-name="T10">8 posti </text:span><text:span text:style-name="T5">anziani </text:span><text:span text:style-name="T7">non autosufficienti </text:span><text:span text:style-name="T5">post</text:span><text:span text:style-name="T8">a</text:span><text:span text:style-name="T5"> in </text:span><text:span text:style-name="T10">Sansepolcro Frazione Paradiso 59</text:span><text:span text:style-name="T9"> </text:span><text:span text:style-name="T5">(di seguito Soggetto Gestore o Responsabile) </text:span><text:a xlink:type="simple" xlink:href="mailto:misericordiasansepolcro@pec.it" text:style-name="Standard" text:visited-style-name="Standard"><text:span text:style-name="T5">che dichiara di agire in nom</text:span></text:a><text:a xlink:type="simple" xlink:href="mailto:misericordiasansepolcro@pec.it" text:style-name="Standard" text:visited-style-name="Standard"><text:span text:style-name="T1">e e per conto dell</text:span></text:a><text:span text:style-name="T1">’</text:span><text:span text:style-name="T2">ETS</text:span><text:a xlink:type="simple" xlink:href="mailto:misericordiasansepolcro@pec.it" text:style-name="Standard" text:visited-style-name="Standard"><text:span text:style-name="T1"> </text:span></text:a><text:a xlink:type="simple" xlink:href="mailto:misericordiasansepolcro@pec.it" text:style-name="Standard" text:visited-style-name="Standard"><text:span text:style-name="T1">medesim</text:span></text:a><text:a xlink:type="simple" xlink:href="mailto:misericordiasansepolcro@pec.it" text:style-name="Standard" text:visited-style-name="Standard"><text:span text:style-name="T2">o</text:span></text:a><text:a xlink:type="simple" xlink:href="mailto:misericordiasansepolcro@pec.it" text:style-name="Standard" text:visited-style-name="Standard"><text:span text:style-name="T1">, </text:span></text:a><text:span text:style-name="T1"><text:s/></text:span><text:span text:style-name="T14">iscritt</text:span><text:span text:style-name="T15">o</text:span><text:span text:style-name="T14"> al RUNTS dal </text:span><text:span text:style-name="T3">21/03/2022 </text:span><text:span text:style-name="T4">rep. 6309.</text:span></text:p>
      <text:p text:style-name="P14">Congiuntamente indicate come le “Parti”.</text:p>
      <text:p text:style-name="P2"><text:a xlink:type="simple" xlink:href="mailto:misericordiasansepolcro@pec.it" text:style-name="Standard" text:visited-style-name="Standard"><text:span text:style-name="T59">Visti:</text:span></text:a></text:p>
      <text:list xml:id="list912343032" text:style-name="L1">
        <text:list-item>
          <text:p text:style-name="P38"><text:a xlink:type="simple" xlink:href="mailto:misericordiasansepolcro@pec.it" text:style-name="Standard" text:visited-style-name="Standard"><text:span text:style-name="T59">il Regolamento (UE) 2016/679 del Parlamento Europeo e del Consiglio del 27 aprile 2016 relativo alla protezione delle persone </text:span></text:a><text:a xlink:type="simple" xlink:href="mailto:misericordiasansepolcro@pec.it" text:style-name="Standard" text:visited-style-name="Standard"><text:span text:style-name="T59">fisiche con riguardo al </text:span></text:a><text:soft-page-break/><text:a xlink:type="simple" xlink:href="mailto:misericordiasansepolcro@pec.it" text:style-name="Standard" text:visited-style-name="Standard"><text:span text:style-name="T59">trattamento dei dati personali nonché alla </text:span></text:a><text:a xlink:type="simple" xlink:href="mailto:misericordiasansepolcro@pec.it" text:style-name="Standard" text:visited-style-name="Standard"><text:span text:style-name="T59">libera circolazione di tali dati e che </text:span></text:a><text:a xlink:type="simple" xlink:href="mailto:misericordiasansepolcro@pec.it" text:style-name="Standard" text:visited-style-name="Standard"><text:span text:style-name="T59">abroga la direttiva 95/46/CE –Regolamento generale sulla Protezione dei dati (di seguito: RGPD);</text:span></text:a></text:p>
        </text:list-item>
        <text:list-item>
          <text:p text:style-name="P39"><text:a xlink:type="simple" xlink:href="mailto:misericordiasansepolcro@pec.it" text:style-name="Standard" text:visited-style-name="Standard"><text:span text:style-name="T59">il Decreto Legislativo 30 giugno 2003 n. 196 novellato dal Decreto </text:span></text:a><text:a xlink:type="simple" xlink:href="mailto:misericordiasansepolcro@pec.it" text:style-name="Standard" text:visited-style-name="Standard"><text:span text:style-name="T59">Legislativo n. 101/2018 "Codice in materia di protezione dei dati personali, recante disposizioni per l'adeguamento dell'ordinamento nazionale al regolamento (UE) n. 2016/679 del Parlamento europeo e del Consiglio, del 27 aprile 2016, relativo alla protezione delle persone fisiche con riguardo al trattamento dei dati personali, nonché alla libera circolazione di tali dati e che abroga la direttiva 95/46/CE" (di seguito Codice);</text:span></text:a></text:p>
        </text:list-item>
      </text:list>
      <text:p text:style-name="P2"><text:a xlink:type="simple" xlink:href="mailto:misericordiasansepolcro@pec.it" text:style-name="Standard" text:visited-style-name="Standard"><text:span text:style-name="T59">Premesso che:</text:span></text:a></text:p>
      <text:p text:style-name="P2"><text:a xlink:type="simple" xlink:href="mailto:misericordiasansepolcro@pec.it" text:style-name="Standard" text:visited-style-name="Standard"><text:span text:style-name="T59">ai sensi della normativa vigente, il Titolare è il soggetto che:</text:span></text:a></text:p>
      <text:list xml:id="list3155271789" text:style-name="L2">
        <text:list-item>
          <text:p text:style-name="P40"><text:a xlink:type="simple" xlink:href="mailto:misericordiasansepolcro@pec.it" text:style-name="Standard" text:visited-style-name="Standard"><text:span text:style-name="T59">tratta dati personali nel proprio interesse (o, se soggetto pubblico, per scopi di interesse pubblico che sono ricompresi tra i suoi fini istituzionali) determinando le finalità del trattamento e predisponendone le modalità;</text:span></text:a></text:p>
        </text:list-item>
        <text:list-item>
          <text:p text:style-name="P41"><text:a xlink:type="simple" xlink:href="mailto:misericordiasansepolcro@pec.it" text:style-name="Standard" text:visited-style-name="Standard"><text:span text:style-name="T59">può decidere autonomamente di avvalersi per il trattamento della collaborazione di soggetti esterni alla propria organizzazione, e ai quali può consentire un certo margine di autonomia nella scelta dei mezzi e modalità del trattamento;</text:span></text:a></text:p>
        </text:list-item>
        <text:list-item>
          <text:p text:style-name="P41"><text:a xlink:type="simple" xlink:href="mailto:misericordiasansepolcro@pec.it" text:style-name="Standard" text:visited-style-name="Standard"><text:span text:style-name="T59">fornisce istruzioni ai soggetti di cui sopra, ne controlla l’attività e la correttezza dei trattamenti effettuati per suo conto;</text:span></text:a></text:p>
        </text:list-item>
        <text:list-item>
          <text:p text:style-name="P41"><text:a xlink:type="simple" xlink:href="mailto:misericordiasansepolcro@pec.it" text:style-name="Standard" text:visited-style-name="Standard"><text:span text:style-name="T59">detiene i dati e può successivamente utilizzarli o cederli per proprie ulteriori finalità, ivi comprese quelle di cui all’art. 99 del Codice.</text:span></text:a></text:p>
        </text:list-item>
      </text:list>
      <text:p text:style-name="P3"><text:a xlink:type="simple" xlink:href="mailto:misericordiasansepolcro@pec.it" text:style-name="Standard" text:visited-style-name="Standard"><text:span text:style-name="T59">ai sensi delle normative vigenti il Responsabile è il soggetto che svolge </text:span></text:a><text:a xlink:type="simple" xlink:href="mailto:misericordiasansepolcro@pec.it" text:style-name="Standard" text:visited-style-name="Standard"><text:span text:style-name="T59">attività di trattamento “per conto del Titolare”, ovvero nel suo esclusivo interesse, quindi:</text:span></text:a></text:p>
      <text:list xml:id="list1457940531" text:style-name="L3">
        <text:list-item>
          <text:p text:style-name="P42"><text:soft-page-break/><text:a xlink:type="simple" xlink:href="mailto:misericordiasansepolcro@pec.it" text:style-name="Standard" text:visited-style-name="Standard"><text:span text:style-name="T59">sulla base di una decisione del Titolare, formalizzata in una </text:span></text:a><text:a xlink:type="simple" xlink:href="mailto:misericordiasansepolcro@pec.it" text:style-name="Standard" text:visited-style-name="Standard"><text:span text:style-name="T59">convenzione/</text:span></text:a><text:a xlink:type="simple" xlink:href="mailto:misericordiasansepolcro@pec.it" text:style-name="Standard" text:visited-style-name="Standard"><text:span text:style-name="T67">accordo</text:span></text:a><text:a xlink:type="simple" xlink:href="mailto:misericordiasansepolcro@pec.it" text:style-name="Standard" text:visited-style-name="Standard"><text:span text:style-name="T59"> o altro atto giuridico;</text:span></text:a></text:p>
        </text:list-item>
        <text:list-item>
          <text:p text:style-name="P42"><text:a xlink:type="simple" xlink:href="mailto:misericordiasansepolcro@pec.it" text:style-name="Standard" text:visited-style-name="Standard"><text:span text:style-name="T68">sulla base di istruzioni del Titolare, senza significativi ambiti decisionali in proprio (se non circa le modalità tecniche e le soluzioni organizzative con le quali realizzare quanto dettato dal Titolare);</text:span></text:a></text:p>
        </text:list-item>
        <text:list-item>
          <text:p text:style-name="P42"><text:a xlink:type="simple" xlink:href="mailto:misericordiasansepolcro@pec.it" text:style-name="Standard" text:visited-style-name="Standard"><text:span text:style-name="T68">detenendo i dati temporaneamente, per il tempo concordato con il Titolare, e non potendo ulteriormente utilizzarli o cederli per finalità proprie o per le ulteriori finalità di cui all’art. 99 del Codice.</text:span></text:a></text:p>
        </text:list-item>
      </text:list>
      <text:p text:style-name="P33"><text:span text:style-name="T25">- </text:span><text:a xlink:type="simple" xlink:href="mailto:misericordiasansepolcro@pec.it" text:style-name="Standard" text:visited-style-name="Standard"><text:span text:style-name="T25">l’Azienda USL Toscana Sud Est e </text:span></text:a><text:span text:style-name="T16">l</text:span><text:span text:style-name="T17">a Cooperativa Sociale </text:span><text:span text:style-name="T18">COMARS</text:span><text:span text:style-name="T17"> Società cooperativa</text:span><text:span text:style-name="T27"> </text:span><text:span text:style-name="T25">hanno sottoscritto </text:span><text:span text:style-name="T28">u</text:span><text:span text:style-name="T25">na convenzione/</text:span><text:span text:style-name="T29">accordo</text:span><text:span text:style-name="T25"> avente ad oggetto </text:span><text:span text:style-name="T30">l’espletamento delle attività/servizi dettagliati nel prospetto </text:span><text:span text:style-name="Strong_20_Emphasis"><text:span text:style-name="T30">Allegato A.1</text:span></text:span><text:span text:style-name="T30"> al presente atto; </text:span></text:p>
      <text:p text:style-name="P32"><text:span text:style-name="T25">- </text:span><text:a xlink:type="simple" xlink:href="mailto:misericordiasansepolcro@pec.it" text:style-name="Standard" text:visited-style-name="Standard"><text:span text:style-name="T25">Lo svolgimento delle attività/servizi oggetto di affidamento comporta che </text:span></text:a><text:span text:style-name="T16">l</text:span><text:span text:style-name="T17">a Cooperativa Sociale </text:span><text:span text:style-name="T18">COMARS</text:span><text:span text:style-name="T17"> Società cooperativa</text:span><text:span text:style-name="T30"> deva</text:span><text:span text:style-name="T25"> effettuare per conto dell’Azienda </text:span><text:span text:style-name="T30">USL </text:span><text:span text:style-name="T25">trattamenti di dati personali dettagliati nel prospetto di cui sopra;</text:span></text:p>
      <text:p text:style-name="P2"><text:span text:style-name="T68">- </text:span><text:a xlink:type="simple" xlink:href="mailto:misericordiasansepolcro@pec.it" text:style-name="Standard" text:visited-style-name="Standard"><text:span text:style-name="T68">l'Azienda </text:span></text:a><text:a xlink:type="simple" xlink:href="mailto:misericordiasansepolcro@pec.it" text:style-name="Standard" text:visited-style-name="Standard"><text:span text:style-name="T69">USL Toscana Sud Est,</text:span></text:a><text:a xlink:type="simple" xlink:href="mailto:misericordiasansepolcro@pec.it" text:style-name="Standard" text:visited-style-name="Standard"><text:span text:style-name="T68"> relativamente alle attività di trattamento di cui al punto precedente, si qualifica quale Titolare del trattamento ai sensi dell’art. 4 paragrafo 7 del RGPD;</text:span></text:a></text:p>
      <text:p text:style-name="P9"><text:span text:style-name="T61">- </text:span><text:span text:style-name="T63">l</text:span><text:span text:style-name="T64">a Cooperativa Sociale </text:span><text:span text:style-name="T65">COMARS</text:span><text:span text:style-name="T64"> Società cooperativa</text:span><text:a xlink:type="simple" xlink:href="mailto:misericordiasansepolcro@pec.it" text:style-name="Standard" text:visited-style-name="Standard"><text:span text:style-name="T59"> relativamente alle suddette attività di trattamento, svolge il ruolo di Responsabile del trattamento ai sensi dell’art. 4 paragrafo 8 e dell’art. 28 del RGPD;</text:span></text:a></text:p>
      <text:p text:style-name="P30"><text:span text:style-name="T20">- </text:span><text:a xlink:type="simple" xlink:href="mailto:misericordiasansepolcro@pec.it" text:style-name="Standard" text:visited-style-name="Standard"><text:span text:style-name="T20">l’art. 28 del RGPD prescrive che i trattamenti svolti da parte del Responsabile </text:span></text:a><text:span text:style-name="T20">del trattamento per conto del Titolare siano disciplinati da una</text:span><text:span text:style-name="T25"> convenzione/</text:span><text:span text:style-name="T26">accordo</text:span><text:span text:style-name="T25"> </text:span><text:span text:style-name="T20">o altro atto giuridico vincolante per il Responsabile, che individui la materia del </text:span><text:a xlink:type="simple" xlink:href="mailto:misericordiasansepolcro@pec.it" text:style-name="Standard" text:visited-style-name="Standard"><text:span text:style-name="T20">trattamento, la durata, la natura e la finalità, il tipo di dati personali trattati e le </text:span></text:a><text:soft-page-break/><text:span text:style-name="T20">categorie di interessati, gli obblighi e i diritti del Titolare del trattamento;</text:span></text:p>
      <text:p text:style-name="P9"><text:span text:style-name="T60">- </text:span><text:span text:style-name="T63">l</text:span><text:span text:style-name="T64">a Cooperativa Sociale </text:span><text:span text:style-name="T65">COMARS</text:span><text:span text:style-name="T64"> Società cooperativa</text:span><text:span text:style-name="T62"> </text:span><text:a xlink:type="simple" xlink:href="mailto:misericordiasansepolcro@pec.it" text:style-name="Standard" text:visited-style-name="Standard"><text:span text:style-name="T68">dichiara di essere in possesso dei necessari requisiti di </text:span></text:a><text:a xlink:type="simple" xlink:href="mailto:misericordiasansepolcro@pec.it" text:style-name="Standard" text:visited-style-name="Standard"><text:span text:style-name="T68">conoscenza specialistica, affidabilità e risorse tali da fornire sufficienti garanzie per mettere in atto misure tecniche ed organizzative adeguate in modo tale che il trattamento soddisfi i requisiti della normativa vigente e garantisca la tutela dei diritti dell'interessato;</text:span></text:a></text:p>
      <text:p text:style-name="P32"><text:span text:style-name="T25">- con la sottoscrizione del presente documento secondo quanto disposto dall’art. 28 del RGPD, le Parti intendono regolare i reciproci rapporti in relazione al trattamento dei dati personali effettuato da</text:span><text:span text:style-name="T11">lla </text:span><text:span text:style-name="T12"><text:s/></text:span><text:span text:style-name="T16">l</text:span><text:span text:style-name="T17">a Cooperativa Sociale </text:span><text:span text:style-name="T18">COMARS</text:span><text:span text:style-name="T17"> Società cooperativa</text:span><text:span text:style-name="T13"> </text:span><text:a xlink:type="simple" xlink:href="mailto:misericordiasansepolcro@pec.it" text:style-name="Standard" text:visited-style-name="Standard"><text:span text:style-name="T25">per conto dell’Azienda Usl Toscana </text:span></text:a><text:a xlink:type="simple" xlink:href="mailto:misericordiasansepolcro@pec.it" text:style-name="Standard" text:visited-style-name="Standard"><text:span text:style-name="T31">S</text:span></text:a><text:a xlink:type="simple" xlink:href="mailto:misericordiasansepolcro@pec.it" text:style-name="Standard" text:visited-style-name="Standard"><text:span text:style-name="T25">ud </text:span></text:a><text:a xlink:type="simple" xlink:href="mailto:misericordiasansepolcro@pec.it" text:style-name="Standard" text:visited-style-name="Standard"><text:span text:style-name="T21">E</text:span></text:a><text:a xlink:type="simple" xlink:href="mailto:misericordiasansepolcro@pec.it" text:style-name="Standard" text:visited-style-name="Standard"><text:span text:style-name="T25">st.</text:span></text:a></text:p>
      <text:p text:style-name="P13"><text:a xlink:type="simple" xlink:href="mailto:misericordiasansepolcro@pec.it" text:style-name="Standard" text:visited-style-name="Standard"><text:span text:style-name="T66">Tutto ciò premesso, alla luce di quanto precede, che forma parte integrante del presente atto, le Parti convengono e stipulano quanto segue:</text:span></text:a></text:p>
      <text:p text:style-name="P10"><text:a xlink:type="simple" xlink:href="mailto:misericordiasansepolcro@pec.it" text:style-name="Standard" text:visited-style-name="Standard"><text:span text:style-name="T68">ART. 1</text:span></text:a></text:p>
      <text:p text:style-name="P10"><text:a xlink:type="simple" xlink:href="mailto:misericordiasansepolcro@pec.it" text:style-name="Standard" text:visited-style-name="Standard"><text:span text:style-name="T68">(Oggetto, finalità e durata del trattamento)</text:span></text:a></text:p>
      <text:p text:style-name="P32"><text:a xlink:type="simple" xlink:href="mailto:misericordiasansepolcro@pec.it" text:style-name="Standard" text:visited-style-name="Standard"><text:span text:style-name="T25">Con la sottoscrizione del presente atto l’Azienda Usl Toscana </text:span></text:a><text:a xlink:type="simple" xlink:href="mailto:misericordiasansepolcro@pec.it" text:style-name="Standard" text:visited-style-name="Standard"><text:span text:style-name="T31">S</text:span></text:a><text:a xlink:type="simple" xlink:href="mailto:misericordiasansepolcro@pec.it" text:style-name="Standard" text:visited-style-name="Standard"><text:span text:style-name="T25">ud </text:span></text:a><text:a xlink:type="simple" xlink:href="mailto:misericordiasansepolcro@pec.it" text:style-name="Standard" text:visited-style-name="Standard"><text:span text:style-name="T21">E</text:span></text:a><text:a xlink:type="simple" xlink:href="mailto:misericordiasansepolcro@pec.it" text:style-name="Standard" text:visited-style-name="Standard"><text:span text:style-name="T25">st individua e nomina </text:span></text:a><text:span text:style-name="T16">l l</text:span><text:span text:style-name="T17">a Cooperativa Sociale </text:span><text:span text:style-name="T18">COMARS</text:span><text:span text:style-name="T17"> Società cooperativa </text:span><text:span text:style-name="T25">quale Responsabile, ai sensi dell’art. 28 del RGPD, per il trattamento di dati personali di cui l’Azienda è Titolare e di cui il Responsabile entra in possesso o a cui ha comunque accesso nello svolgimento delle attività/servizi specificati in premessa per la diligente e regolare esecuzione del convenzione/</text:span><text:span text:style-name="T22">accordo</text:span><text:span text:style-name="T25"> sottoscritta con l’Azienda. </text:span></text:p>
      <text:p text:style-name="P31"><text:span text:style-name="T25">I trattamenti di dati personali per i </text:span><text:a xlink:type="simple" xlink:href="mailto:misericordiasansepolcro@pec.it" text:style-name="Standard" text:visited-style-name="Standard"><text:span text:style-name="T25">quali </text:span></text:a><text:span text:style-name="T16">l</text:span><text:span text:style-name="T17">a Cooperativa Sociale </text:span><text:span text:style-name="T18">COMARS</text:span><text:span text:style-name="T17"> Società cooperativa</text:span><text:span text:style-name="T30"> </text:span><text:a xlink:type="simple" xlink:href="mailto:misericordiasansepolcro@pec.it" text:style-name="Standard" text:visited-style-name="Standard"><text:span text:style-name="T25">viene nominata Responsabile sono </text:span></text:a><text:span text:style-name="T25">riportati nel prospetto </text:span><text:span text:style-name="Strong_20_Emphasis"><text:span text:style-name="T25">Allegato </text:span></text:span><text:span text:style-name="Strong_20_Emphasis"><text:span text:style-name="T32">A</text:span></text:span><text:span text:style-name="Strong_20_Emphasis"><text:span text:style-name="T25">.1</text:span></text:span><text:span text:style-name="T25"> al presente atto. </text:span></text:p>
      <text:p text:style-name="P4"><text:a xlink:type="simple" xlink:href="mailto:misericordiasansepolcro@pec.it" text:style-name="Standard" text:visited-style-name="Standard"><text:span text:style-name="T68">Ulteriori trattamenti di dati personali sottoposti al Responsabile nominato mediante il </text:span></text:a><text:a xlink:type="simple" xlink:href="mailto:misericordiasansepolcro@pec.it" text:style-name="Standard" text:visited-style-name="Standard"><text:span text:style-name="T68">presente atto, saranno oggetto di comunicazione formale a mezzo PEC da parte del </text:span></text:a><text:soft-page-break/><text:a xlink:type="simple" xlink:href="mailto:misericordiasansepolcro@pec.it" text:style-name="Standard" text:visited-style-name="Standard"><text:span text:style-name="T68">Titolare.</text:span></text:a></text:p>
      <text:p text:style-name="P8"><text:span text:style-name="T64">La Cooperativa Sociale </text:span><text:span text:style-name="T65">COMARS</text:span><text:span text:style-name="T64"> Società cooperativa</text:span><text:span text:style-name="T63"> </text:span><text:a xlink:type="simple" xlink:href="mailto:misericordiasansepolcro@pec.it" text:style-name="Standard" text:visited-style-name="Standard"><text:span text:style-name="T68">con la sottoscrizione del presente atto di nomina, </text:span></text:a><text:a xlink:type="simple" xlink:href="mailto:misericordiasansepolcro@pec.it" text:style-name="Standard" text:visited-style-name="Standard"><text:span text:style-name="T68">conferma la diretta e approfondita conoscenza degli obblighi che assume in relazione </text:span></text:a><text:a xlink:type="simple" xlink:href="mailto:misericordiasansepolcro@pec.it" text:style-name="Standard" text:visited-style-name="Standard"><text:span text:style-name="T68">alle disposizioni normative e si impegna a procedere al trattamento dei dati personali attenendosi alle istruzioni ricevute dal Titolare attraverso la presente nomina.</text:span></text:a></text:p>
      <text:p text:style-name="P34"><text:span text:style-name="T35">La Cooperativa Sociale </text:span><text:span text:style-name="T36">COMARS </text:span><text:span text:style-name="T35">Società cooperativa</text:span><text:span text:style-name="T34"> </text:span><text:span text:style-name="T37">prende atto che l’incarico di effettuare le operazioni di trattamento dei dati personali quale Responsabile del trattamento è affidato per l’esclusiva ragione che il profilo societario è stato ritenuto idoneo a soddisfare i requisiti di conoscenza specialistica, affidabilità e risorse tali da fornire sufficienti garanzie per mettere in atto misure tecniche ed organizzative adeguate in modo tale che il trattamento soddisfi i requisiti della normativa vigente e garantisca la tutela dei diritti dell'interessato. Qualsiasi mutamento di tali requisiti che possa determinare incertezze sul mantenimento dei requisiti stessi deve essere comunicato al Titolare che può esercitare in piena autonomia e libertà di valutazione il diritto di recesso, senza penali o oneri a proprio carico.</text:span></text:p>
      <text:p text:style-name="P30"><text:a xlink:type="simple" xlink:href="mailto:misericordiasansepolcro@pec.it" text:style-name="Standard" text:visited-style-name="Standard"><text:span text:style-name="T25">Il trattamento potrà essere svolto dal Responsabile, anche mediante i </text:span></text:a><text:a xlink:type="simple" xlink:href="mailto:misericordiasansepolcro@pec.it" text:style-name="Standard" text:visited-style-name="Standard"><text:span text:style-name="T25">soggetti di cui all’art. 8, fino al termine della durata della </text:span></text:a><text:span text:style-name="T29">convenzione</text:span><text:a xlink:type="simple" xlink:href="mailto:misericordiasansepolcro@pec.it" text:style-name="Standard" text:visited-style-name="Standard"><text:span text:style-name="T32">/</text:span></text:a><text:a xlink:type="simple" xlink:href="mailto:misericordiasansepolcro@pec.it" text:style-name="Standard" text:visited-style-name="Standard"><text:span text:style-name="T22">a</text:span></text:a><text:span text:style-name="T22">ccordo</text:span><text:a xlink:type="simple" xlink:href="mailto:misericordiasansepolcro@pec.it" text:style-name="Standard" text:visited-style-name="Standard"><text:span text:style-name="T25"> salve le successive operazioni, che dovranno essere completate entro il termine di cui all’art.13, di restituzione o cancellazione dei dati personali o </text:span></text:a><text:span text:style-name="T25">dell’eventuale documentazione, su qualsiasi supporto, relativa a qualsiasi </text:span><text:a xlink:type="simple" xlink:href="mailto:misericordiasansepolcro@pec.it" text:style-name="Standard" text:visited-style-name="Standard"><text:span text:style-name="T25">dato personale di cui è entrato in possesso, senza che alcun dato possa essere direttamente o indirettamente detenuto o comunque recuperabile dal Responsabile. Qualora il rapporto tra le parti venisse meno o perdesse efficacia per qualsiasi motivo o il servizio non fosse più erogato, </text:span></text:a><text:a xlink:type="simple" xlink:href="mailto:misericordiasansepolcro@pec.it" text:style-name="Standard" text:visited-style-name="Standard"><text:span text:style-name="T25">anche il presente atto giuridico verrà automaticamente meno e il Responsabile, </text:span></text:a><text:soft-page-break/><text:a xlink:type="simple" xlink:href="mailto:misericordiasansepolcro@pec.it" text:style-name="Standard" text:visited-style-name="Standard"><text:span text:style-name="T25">compresi gli eventuali soggetti individuati ai sensi dell’art. 8, non sarà/saranno più legittimato/i a trattare i dati personali di titolarità del Titolare.</text:span></text:a></text:p>
      <text:p text:style-name="P2"><text:span text:style-name="T68">Il prospetto </text:span><text:span text:style-name="Strong_20_Emphasis"><text:span text:style-name="T68">Allegato A.1</text:span></text:span><text:span text:style-name="T68"> al presente atto riporta in dettaglio:</text:span></text:p>
      <text:p text:style-name="P2"><text:a xlink:type="simple" xlink:href="mailto:misericordiasansepolcro@pec.it" text:style-name="Standard" text:visited-style-name="Standard"><text:span text:style-name="T68"><text:s text:c="2"/>▪ ambito, natura, modalità, finalità dei trattamenti svolti dal Responsabile;</text:span></text:a></text:p>
      <text:p text:style-name="P2"><text:a xlink:type="simple" xlink:href="mailto:misericordiasansepolcro@pec.it" text:style-name="Standard" text:visited-style-name="Standard"><text:span text:style-name="T68"><text:s text:c="2"/>▪ tipologie di dati oggetto di trattamento;</text:span></text:a></text:p>
      <text:p text:style-name="P2"><text:a xlink:type="simple" xlink:href="mailto:misericordiasansepolcro@pec.it" text:style-name="Standard" text:visited-style-name="Standard"><text:span text:style-name="T68"><text:s text:c="2"/>▪ categorie di interessati cui si riferiscono i dati trattati.</text:span></text:a></text:p>
      <text:p text:style-name="P10"><text:a xlink:type="simple" xlink:href="mailto:misericordiasansepolcro@pec.it" text:style-name="Standard" text:visited-style-name="Standard"><text:span text:style-name="T68">ART. 2</text:span></text:a></text:p>
      <text:p text:style-name="P10"><text:a xlink:type="simple" xlink:href="mailto:misericordiasansepolcro@pec.it" text:style-name="Standard" text:visited-style-name="Standard"><text:span text:style-name="T68">(Obblighi del Responsabile e modalità di trattamento)</text:span></text:a></text:p>
      <text:p text:style-name="P2"><text:a xlink:type="simple" xlink:href="mailto:misericordiasansepolcro@pec.it" text:style-name="Standard" text:visited-style-name="Standard"><text:span text:style-name="T68">Il Responsabile del trattamento, relativamente ai dati personali oggetto di trattamento, ha l’obbligo di attenersi alle istruzioni di seguito riportate e a quelle ulteriori impartite dal Titolare mediante procedure e/o comunicazioni specifiche. Qualsiasi istruzione aggiuntiva o diversa rispetto a quanto previsto nel presente atto giuridico deve essere fornita dal Titolare al Responsabile per iscritto mediante raccomandata a/r o posta elettronica certificata e diviene efficace solo a seguito di ricezione da parte del Titolare </text:span></text:a><text:a xlink:type="simple" xlink:href="mailto:misericordiasansepolcro@pec.it" text:style-name="Standard" text:visited-style-name="Standard"><text:span text:style-name="T68">della conferma scritta del Responsabile.</text:span></text:a></text:p>
      <text:p text:style-name="P2"><text:a xlink:type="simple" xlink:href="mailto:misericordiasansepolcro@pec.it" text:style-name="Standard" text:visited-style-name="Standard"><text:span text:style-name="T68">Il Responsabile è tenuto a:</text:span></text:a></text:p>
      <text:list xml:id="list982963033" text:style-name="L4">
        <text:list-item>
          <text:p text:style-name="P43"><text:a xlink:type="simple" xlink:href="mailto:misericordiasansepolcro@pec.it" text:style-name="Standard" text:visited-style-name="Standard"><text:span text:style-name="T68">trattare i dati personali solo ed esclusivamente nell’ambito delle finalità per le quali eroga la propria attività/servizi a favore del Titolare, </text:span></text:a></text:p>
          <text:p text:style-name="P43"><text:a xlink:type="simple" xlink:href="mailto:misericordiasansepolcro@pec.it" text:style-name="Standard" text:visited-style-name="Standard"><text:span text:style-name="T68">nei limiti delle prestazioni contrattualmente dovute in suo favore con esclusione di qualsiasi altra finalità non prevista dalla convenzione/</text:span></text:a><text:a xlink:type="simple" xlink:href="mailto:misericordiasansepolcro@pec.it" text:style-name="Standard" text:visited-style-name="Standard"><text:span text:style-name="T70">accordo</text:span></text:a><text:a xlink:type="simple" xlink:href="mailto:misericordiasansepolcro@pec.it" text:style-name="Standard" text:visited-style-name="Standard"><text:span text:style-name="T68">;</text:span></text:a></text:p>
        </text:list-item>
      </text:list>
      <text:list xml:id="list963593282" text:style-name="L5">
        <text:list-item>
          <text:p text:style-name="P44"><text:a xlink:type="simple" xlink:href="mailto:misericordiasansepolcro@pec.it" text:style-name="Standard" text:visited-style-name="Standard"><text:span text:style-name="T68">organizzare, gestire e supervisionare tutte le operazioni di trattamento di competenza attenendosi ai principi generali e alle disposizioni della vigente normativa in materia di protezione dei dati personali, ovvero, assicurare che i dati personali oggetto del trattamento siano:</text:span></text:a></text:p>
          <text:list>
            <text:list-item>
              <text:p text:style-name="P44"><text:a xlink:type="simple" xlink:href="mailto:misericordiasansepolcro@pec.it" text:style-name="Standard" text:visited-style-name="Standard"><text:span text:style-name="T68">trattati in modo lecito e secondo correttezza;</text:span></text:a></text:p>
            </text:list-item>
          </text:list>
        </text:list-item>
      </text:list>
      <text:list xml:id="list1103384517" text:style-name="L6">
        <text:list-item>
          <text:list>
            <text:list-item>
              <text:p text:style-name="P45"><text:soft-page-break/><text:a xlink:type="simple" xlink:href="mailto:misericordiasansepolcro@pec.it" text:style-name="Standard" text:visited-style-name="Standard"><text:span text:style-name="T68">raccolti e registrati per scopi determinati, espliciti e legittimi; a tale riguardo, l'utilizzazione di dati personali e di dati identificativi dovrà </text:span></text:a><text:a xlink:type="simple" xlink:href="mailto:misericordiasansepolcro@pec.it" text:style-name="Standard" text:visited-style-name="Standard"><text:span text:style-name="T68">essere ridotta al minimo, in modo da escludere il trattamento quando le </text:span></text:a><text:a xlink:type="simple" xlink:href="mailto:misericordiasansepolcro@pec.it" text:style-name="Standard" text:visited-style-name="Standard"><text:span text:style-name="T68">finalità perseguite nei singoli casi possono essere realizzate mediante </text:span></text:a><text:a xlink:type="simple" xlink:href="mailto:misericordiasansepolcro@pec.it" text:style-name="Standard" text:visited-style-name="Standard"><text:span text:style-name="T68">dati anonimi, ovvero adottando modalità che permettano di identificare gli interessati solo in caso di necessità;</text:span></text:a></text:p>
            </text:list-item>
            <text:list-item>
              <text:p text:style-name="P45"><text:a xlink:type="simple" xlink:href="mailto:misericordiasansepolcro@pec.it" text:style-name="Standard" text:visited-style-name="Standard"><text:span text:style-name="T68">esatti e, se necessario, aggiornati;</text:span></text:a></text:p>
            </text:list-item>
            <text:list-item>
              <text:p text:style-name="P46"><text:a xlink:type="simple" xlink:href="mailto:misericordiasansepolcro@pec.it" text:style-name="Standard" text:visited-style-name="Standard"><text:span text:style-name="T68">pertinenti, completi e non eccedenti rispetto alle finalità del trattamento;</text:span></text:a></text:p>
            </text:list-item>
          </text:list>
        </text:list-item>
      </text:list>
      <text:list xml:id="list1961756763" text:style-name="L7">
        <text:list-item>
          <text:p text:style-name="P56">effettuare il trattamento dei dati con logiche e modalità strettamente ed esclusivamente correlate alle finalità di cui all’art. 1, per il tempo strettamente necessario per il perseguimento delle finalità connesse, garantendo il pieno rispetto delle istruzioni ricevute;</text:p>
        </text:list-item>
        <text:list-item>
          <text:p text:style-name="P61"><text:a xlink:type="simple" xlink:href="mailto:misericordiasansepolcro@pec.it" text:style-name="Standard" text:visited-style-name="Standard"><text:span text:style-name="T25">informare immediatamente l’Azienda qualora, a suo parere, l’applicazione di una sua istruzione possa violare, nel concreto </text:span></text:a><text:a xlink:type="simple" xlink:href="mailto:misericordiasansepolcro@pec.it" text:style-name="Standard" text:visited-style-name="Standard"><text:span text:style-name="T25">contesto operativo, le disposizioni in materia di protezione dei dati personali;</text:span></text:a></text:p>
        </text:list-item>
        <text:list-item>
          <text:p text:style-name="P61"><text:a xlink:type="simple" xlink:href="mailto:misericordiasansepolcro@pec.it" text:style-name="Standard" text:visited-style-name="Standard"><text:span text:style-name="T25">tenere il Registro delle attività di trattamento, ex art. 30 par. 2 del RGPD;</text:span></text:a></text:p>
        </text:list-item>
        <text:list-item>
          <text:p text:style-name="P61"><text:a xlink:type="simple" xlink:href="mailto:misericordiasansepolcro@pec.it" text:style-name="Standard" text:visited-style-name="Standard"><text:span text:style-name="T25">conservare e custodire con diligenza, prudenza e perizia, i dati personali oggetto del trattamento;</text:span></text:a></text:p>
        </text:list-item>
        <text:list-item>
          <text:p text:style-name="P61"><text:a xlink:type="simple" xlink:href="mailto:misericordiasansepolcro@pec.it" text:style-name="Standard" text:visited-style-name="Standard"><text:span text:style-name="T25">mantenere riservati, non comunicare e diffondere a terzi i dati personali e le informazioni di cui è venuto a conoscenza per effetto del trattamento;</text:span></text:a></text:p>
        </text:list-item>
        <text:list-item>
          <text:p text:style-name="P62"><text:a xlink:type="simple" xlink:href="mailto:misericordiasansepolcro@pec.it" text:style-name="Standard" text:visited-style-name="Standard"><text:span text:style-name="T25">non utilizzare i dati personali e le informazioni, anche se in forma anonimizzata o pseudonimizzata, comprese le eventuali elaborazioni realizzate su disposizione dell’Azienda;</text:span></text:a></text:p>
        </text:list-item>
        <text:list-item>
          <text:p text:style-name="P62"><text:a xlink:type="simple" xlink:href="mailto:misericordiasansepolcro@pec.it" text:style-name="Standard" text:visited-style-name="Standard"><text:span text:style-name="T25">non effettuare operazioni di anonimizzazione dei dati per propri scopi, senza </text:span></text:a><text:a xlink:type="simple" xlink:href="mailto:misericordiasansepolcro@pec.it" text:style-name="Standard" text:visited-style-name="Standard"><text:span text:style-name="T25">l’autorizzazione esplicita del Titolare;</text:span></text:a></text:p>
        </text:list-item>
        <text:list-item>
          <text:p text:style-name="P62"><text:soft-page-break/><text:a xlink:type="simple" xlink:href="mailto:misericordiasansepolcro@pec.it" text:style-name="Standard" text:visited-style-name="Standard"><text:span text:style-name="T25">assistere l’Azienda nel garantire il rispetto degli obblighi relativi alla sicurezza del trattamento, alla notifica di una violazione dei dati personali </text:span></text:a><text:a xlink:type="simple" xlink:href="mailto:misericordiasansepolcro@pec.it" text:style-name="Standard" text:visited-style-name="Standard"><text:span text:style-name="T25">all’Autorità di controllo, alla comunicazione di una violazione di dati </text:span></text:a><text:a xlink:type="simple" xlink:href="mailto:misericordiasansepolcro@pec.it" text:style-name="Standard" text:visited-style-name="Standard"><text:span text:style-name="T25">personali all’interessato, alla valutazione d’impatto sulla protezione dei dati </text:span></text:a><text:a xlink:type="simple" xlink:href="mailto:misericordiasansepolcro@pec.it" text:style-name="Standard" text:visited-style-name="Standard"><text:span text:style-name="T25">personali, alla consultazione preventiva dell’Autorità di controllo ove normativamente previsto;</text:span></text:a></text:p>
        </text:list-item>
        <text:list-item>
          <text:p text:style-name="P62"><text:a xlink:type="simple" xlink:href="mailto:misericordiasansepolcro@pec.it" text:style-name="Standard" text:visited-style-name="Standard"><text:span text:style-name="T25">attenersi alle specifiche disposizioni previste per il trasferimento di dati all’estero, qualora necessario, e non effettuare in alcun caso operazioni di diffusione dei dati stessi;</text:span></text:a></text:p>
        </text:list-item>
        <text:list-item>
          <text:p text:style-name="P62"><text:a xlink:type="simple" xlink:href="mailto:misericordiasansepolcro@pec.it" text:style-name="Standard" text:visited-style-name="Standard"><text:span text:style-name="T25">mettere a disposizione del Titolare del trattamento tutte le </text:span></text:a><text:a xlink:type="simple" xlink:href="mailto:misericordiasansepolcro@pec.it" text:style-name="Standard" text:visited-style-name="Standard"><text:span text:style-name="T25">informazioni e i documenti necessari a dimostrare il rispetto degli obblighi previsti dalla vigente normativa per il Responsabile del trattamento dati;</text:span></text:a></text:p>
        </text:list-item>
      </text:list>
      <text:p text:style-name="P2"><text:a xlink:type="simple" xlink:href="mailto:misericordiasansepolcro@pec.it" text:style-name="Standard" text:visited-style-name="Standard"><text:span text:style-name="T68">Il Responsabile del trattamento, tenuto conto della natura del trattamento, si obbliga ad assistere il Titolare del trattamento con misure tecniche e organizzative adeguate, nella misura in cui ciò sia possibile, al fine di soddisfare l’obbligo del Titolare di dare seguito alle richieste per l’esercizio dei diritti dell’interessato previsti dal RGPD. Qualora il Responsabile riceva richieste da parte di interessati finalizzate all’esercizio dei propri diritti, dovrà:</text:span></text:a></text:p>
      <text:list xml:id="list4209135607" text:style-name="L8">
        <text:list-item>
          <text:p text:style-name="P57">darne tempestiva comunicazione al Titolare con comunicazione di posta elettronica certificata allegando copia delle richieste;</text:p>
        </text:list-item>
        <text:list-item>
          <text:p text:style-name="P47"><text:a xlink:type="simple" xlink:href="mailto:misericordiasansepolcro@pec.it" text:style-name="Standard" text:visited-style-name="Standard"><text:span text:style-name="T68">coordinarsi, ove necessario e per quanto di propria competenza, con le funzioni aziendali designate dal Titolare per gestire le relazioni con gli interessati;</text:span></text:a></text:p>
        </text:list-item>
        <text:list-item>
          <text:p text:style-name="P47"><text:a xlink:type="simple" xlink:href="mailto:misericordiasansepolcro@pec.it" text:style-name="Standard" text:visited-style-name="Standard"><text:span text:style-name="T68">assistere e supportare il Titolare con misure tecniche e organizzative </text:span></text:a><text:a xlink:type="simple" xlink:href="mailto:misericordiasansepolcro@pec.it" text:style-name="Standard" text:visited-style-name="Standard"><text:span text:style-name="T68">adeguate al fine di soddisfare l’obbligo del Titolare del trattamento di dare </text:span></text:a><text:soft-page-break/><text:a xlink:type="simple" xlink:href="mailto:misericordiasansepolcro@pec.it" text:style-name="Standard" text:visited-style-name="Standard"><text:span text:style-name="T68">seguito alle richieste di esercizio dei diritti degli interessati, negli ambiti e nel contesto del ruolo in cui opera il Responsabile del trattamento.</text:span></text:a></text:p>
        </text:list-item>
      </text:list>
      <text:p text:style-name="P17">ART. 3</text:p>
      <text:p text:style-name="P10"><text:a xlink:type="simple" xlink:href="mailto:misericordiasansepolcro@pec.it" text:style-name="Standard" text:visited-style-name="Standard"><text:span text:style-name="T68">(Soggetti autorizzati al trattamento dei dati)</text:span></text:a></text:p>
      <text:p text:style-name="P2"><text:a xlink:type="simple" xlink:href="mailto:misericordiasansepolcro@pec.it" text:style-name="Standard" text:visited-style-name="Standard"><text:span text:style-name="T68">Il Responsabile del trattamento si impegna </text:span></text:a><text:a xlink:type="simple" xlink:href="mailto:misericordiasansepolcro@pec.it" text:style-name="Standard" text:visited-style-name="Standard"><text:span text:style-name="T71">a</text:span></text:a><text:a xlink:type="simple" xlink:href="mailto:misericordiasansepolcro@pec.it" text:style-name="Standard" text:visited-style-name="Standard"><text:span text:style-name="T68">:</text:span></text:a></text:p>
      <text:list xml:id="list2386230322" text:style-name="L9">
        <text:list-item>
          <text:p text:style-name="P49"><text:a xlink:type="simple" xlink:href="mailto:misericordiasansepolcro@pec.it" text:style-name="Standard" text:visited-style-name="Standard"><text:span text:style-name="T68">individuare formalmente quali soggetti autorizzati al trattamento coloro che, <text:s/>a qualunque titolo, devono compiere per suo conto </text:span></text:a><text:a xlink:type="simple" xlink:href="mailto:misericordiasansepolcro@pec.it" text:style-name="Standard" text:visited-style-name="Standard"><text:span text:style-name="T68">operazioni del trattamento e/o attuare compiti relativi alla protezione e alla libera circolazione dei dati limitando l’accesso e il trattamento ai soli dati necessari per lo svolgimento delle attività consentite rispetto alle mansioni svolte;</text:span></text:a></text:p>
        </text:list-item>
        <text:list-item>
          <text:p text:style-name="P48"><text:a xlink:type="simple" xlink:href="mailto:misericordiasansepolcro@pec.it" text:style-name="Standard" text:visited-style-name="Standard"><text:span text:style-name="T68">impartire per iscritto ai soggetti autorizzati, appropriate e complete istruzioni su come svolgere correttamente ed in modo lecito il trattamento,</text:span></text:a></text:p>
        </text:list-item>
        <text:list-item>
          <text:p text:style-name="P48"><text:a xlink:type="simple" xlink:href="mailto:misericordiasansepolcro@pec.it" text:style-name="Standard" text:visited-style-name="Standard"><text:span text:style-name="T68">vigilare regolarmente sulla puntuale osservanza delle istruzioni impartite da parte dei soggetti autorizzati, anche mediante verifiche periodiche;</text:span></text:a></text:p>
        </text:list-item>
        <text:list-item>
          <text:p text:style-name="P48"><text:a xlink:type="simple" xlink:href="mailto:misericordiasansepolcro@pec.it" text:style-name="Standard" text:visited-style-name="Standard"><text:span text:style-name="T68">curare la formazione specifica in materia di protezione dei dati personali dei soggetti autorizzati che operano sotto la sua responsabilità;</text:span></text:a></text:p>
        </text:list-item>
        <text:list-item>
          <text:p text:style-name="P48"><text:a xlink:type="simple" xlink:href="mailto:misericordiasansepolcro@pec.it" text:style-name="Standard" text:visited-style-name="Standard"><text:span text:style-name="T68">garantire che i propri dipendenti e/o collaboratori che operano a vario titolo nell’ambito del rapporto in essere con l’Azienda, siano dotati di esperienza, capacità e affidabilità con riferimento alla gestione dei sistemi informatici in particolare per quanto attiene alle misure di sicurezza previste dalla normativa in materia di protezione dei dati.</text:span></text:a></text:p>
        </text:list-item>
      </text:list>
      <text:p text:style-name="P10"><text:a xlink:type="simple" xlink:href="mailto:misericordiasansepolcro@pec.it" text:style-name="Standard" text:visited-style-name="Standard"><text:span text:style-name="T68">ART.4</text:span></text:a></text:p>
      <text:p text:style-name="P10"><text:a xlink:type="simple" xlink:href="mailto:misericordiasansepolcro@pec.it" text:style-name="Standard" text:visited-style-name="Standard"><text:span text:style-name="T68">(Responsabile della Protezione dei Dati)</text:span></text:a></text:p>
      <text:p text:style-name="P2"><text:a xlink:type="simple" xlink:href="mailto:misericordiasansepolcro@pec.it" text:style-name="Standard" text:visited-style-name="Standard"><text:span text:style-name="T68">Il Responsabile - ove tale obbligo si applichi anche al Responsabile stesso in base alle disposizioni dell’art. 37 del GDPR - si impegna a nominare e comunicare al </text:span></text:a><text:soft-page-break/><text:a xlink:type="simple" xlink:href="mailto:misericordiasansepolcro@pec.it" text:style-name="Standard" text:visited-style-name="Standard"><text:span text:style-name="T68">Titolare il nominativo e i dati di contatto del Responsabile della Protezione dei Dati.</text:span></text:a></text:p>
      <text:p text:style-name="P10"><text:a xlink:type="simple" xlink:href="mailto:misericordiasansepolcro@pec.it" text:style-name="Standard" text:visited-style-name="Standard"><text:span text:style-name="T68">ART. 5</text:span></text:a></text:p>
      <text:p text:style-name="P10"><text:a xlink:type="simple" xlink:href="mailto:misericordiasansepolcro@pec.it" text:style-name="Standard" text:visited-style-name="Standard"><text:span text:style-name="T68">(Trasferimento verso paesi terzi o organizzazioni internazionali)</text:span></text:a></text:p>
      <text:p text:style-name="P2"><text:a xlink:type="simple" xlink:href="mailto:misericordiasansepolcro@pec.it" text:style-name="Standard" text:visited-style-name="Standard"><text:span text:style-name="T68">Il Responsabile si impegna a circoscrivere gli ambiti di circolazione e trattamento dei </text:span></text:a><text:a xlink:type="simple" xlink:href="mailto:misericordiasansepolcro@pec.it" text:style-name="Standard" text:visited-style-name="Standard"><text:span text:style-name="T68">dati personali (es. memorizzazione, archiviazione, conservazione dei dati sui propri server) ai Paesi facenti parte dell’Unione Europea, con espresso divieto di trasferirli in Paesi extra UE che non garantiscano (o in assenza di) un livello adeguato di tutela, ovvero, in assenza di strumenti di tutela previsti dal Regolamento UE 2016/679 (Paese terzo giudicato adeguato dalla Commissione europea, clausole contrattuali modello, consenso degli interessati, ecc.).</text:span></text:a></text:p>
      <text:p text:style-name="P2"><text:a xlink:type="simple" xlink:href="mailto:misericordiasansepolcro@pec.it" text:style-name="Standard" text:visited-style-name="Standard"><text:span text:style-name="T68">Il Responsabile pertanto non dovrà trasferire o effettuare il trattamento dei dati personali del Titolare del trattamento al di fuori dell’Unione Europea per nessuna ragione, in assenza di autorizzazione scritta da parte del Titolare.</text:span></text:a></text:p>
      <text:p text:style-name="P2"><text:a xlink:type="simple" xlink:href="mailto:misericordiasansepolcro@pec.it" text:style-name="Standard" text:visited-style-name="Standard"><text:span text:style-name="T68">Qualora, in corso di esecuzione della </text:span></text:a><text:a xlink:type="simple" xlink:href="mailto:misericordiasansepolcro@pec.it" text:style-name="Standard" text:visited-style-name="Standard"><text:span text:style-name="T68">convenzione/</text:span></text:a><text:a xlink:type="simple" xlink:href="mailto:misericordiasansepolcro@pec.it" text:style-name="Standard" text:visited-style-name="Standard"><text:span text:style-name="T70">accordo</text:span></text:a><text:a xlink:type="simple" xlink:href="mailto:misericordiasansepolcro@pec.it" text:style-name="Standard" text:visited-style-name="Standard"><text:span text:style-name="T68">, il Titolare rilasci tale autorizzazione e venga pertanto effettuato un trasferimento di dati personali del Titolare del trattamento al di fuori dell’Unione Europea, tale trasferimento dovrà rispettare le previsioni di cui al Regolamento UE 2016/679.</text:span></text:a></text:p>
      <text:p text:style-name="P30"><text:a xlink:type="simple" xlink:href="mailto:misericordiasansepolcro@pec.it" text:style-name="Standard" text:visited-style-name="Standard"><text:span text:style-name="T25">Resta inteso fra le Parti che il Responsabile dovrà garantire che adeguate cautele siano approntate per il trasferimento dei dati nei suddetti paesi esteri mediante verifica della presenza d</text:span></text:a><text:a xlink:type="simple" xlink:href="mailto:misericordiasansepolcro@pec.it" text:style-name="Standard" text:visited-style-name="Standard"><text:span text:style-name="T33">i </text:span></text:a><text:a xlink:type="simple" xlink:href="mailto:misericordiasansepolcro@pec.it" text:style-name="Standard" text:visited-style-name="Standard"><text:span text:style-name="T25">una decisione di adeguatezza, o dell’adozione delle c.d. “Standard Contractual Clauses” approvate dalla Commissione Europea o di clausole </text:span></text:a><text:a xlink:type="simple" xlink:href="mailto:misericordiasansepolcro@pec.it" text:style-name="Standard" text:visited-style-name="Standard"><text:span text:style-name="T25">contrattuali standard ai sensi dell’Art. 46 del RGPD, o di qualsiasi altro fondamento giuridico esplicitamente consentito </text:span></text:a><text:a xlink:type="simple" xlink:href="mailto:misericordiasansepolcro@pec.it" text:style-name="Standard" text:visited-style-name="Standard"><text:span text:style-name="T25">dal RGPD, e che i metodi di trasferimento impiegati consentano il </text:span></text:a><text:span text:style-name="T25">mantenimento di costanti e documentabili standard di validità per tutta la durata del presente atto di nomina.</text:span></text:p>
      <text:p text:style-name="P6"><text:soft-page-break/><text:a xlink:type="simple" xlink:href="mailto:misericordiasansepolcro@pec.it" text:style-name="Standard" text:visited-style-name="Standard"><text:span text:style-name="T68">Il Responsabile è obbligato a comunicare immediatamente al Titolare e il verificarsi delle seguenti fattispecie:</text:span></text:a></text:p>
      <text:list xml:id="list1308047005" text:style-name="L10">
        <text:list-item>
          <text:p text:style-name="P50"><text:a xlink:type="simple" xlink:href="mailto:misericordiasansepolcro@pec.it" text:style-name="Standard" text:visited-style-name="Standard"><text:span text:style-name="T68">mancato rispetto delle clausole contrattuali standard di cui sopra;</text:span></text:a></text:p>
        </text:list-item>
        <text:list-item>
          <text:p text:style-name="P58">qualsiasi modifica dei metodi e delle finalità di trasferimento dei dati personali del Titolare all’estero.</text:p>
        </text:list-item>
      </text:list>
      <text:p text:style-name="P10"><text:a xlink:type="simple" xlink:href="mailto:misericordiasansepolcro@pec.it" text:style-name="Standard" text:visited-style-name="Standard"><text:span text:style-name="T68">ART.6</text:span></text:a></text:p>
      <text:p text:style-name="P10"><text:a xlink:type="simple" xlink:href="mailto:misericordiasansepolcro@pec.it" text:style-name="Standard" text:visited-style-name="Standard"><text:span text:style-name="T68">(Misure di sicurezza)</text:span></text:a></text:p>
      <text:p text:style-name="P26">Con riguardo alle misure di sicurezza da osservare nel trattamento dei dati e allo scopo di ridurre al minimo i rischi di distruzione o perdita, anche accidentale dei dati, di accesso non autorizzato, di trattamento non consentito o non conforme alle finalità ivi previste, il Responsabile del trattamento si impegna:</text:p>
      <text:list xml:id="list3883124016" text:style-name="L11">
        <text:list-item>
          <text:p text:style-name="P51"><text:a xlink:type="simple" xlink:href="mailto:misericordiasansepolcro@pec.it" text:style-name="Standard" text:visited-style-name="Standard"><text:span text:style-name="T68">ad adottare adeguate ed idonee misure tecniche ed organizzative previste dalla normativa italiana ed europea in materia di protezione dei dati personali ed ogni altra previsione derivante dall’Autorità di controllo e dal Comitato Europeo per la protezione dei dati, curandone il rispetto e l’applicazione da parte degli autorizzati al trattamento, effettuando, altresì controlli sull’operato dei medesimi;</text:span></text:a></text:p>
        </text:list-item>
        <text:list-item>
          <text:p text:style-name="P51"><text:a xlink:type="simple" xlink:href="mailto:misericordiasansepolcro@pec.it" text:style-name="Standard" text:visited-style-name="Standard"><text:span text:style-name="T68">a verificare periodicamente e, ove necessario, ad adeguare le misure di sicurezza con riferimento all’analisi dei rischi aziendali, all’evolversi della normativa e al progredire dello sviluppo tecnologico;</text:span></text:a></text:p>
        </text:list-item>
        <text:list-item>
          <text:p text:style-name="P52"><text:a xlink:type="simple" xlink:href="mailto:misericordiasansepolcro@pec.it" text:style-name="Standard" text:visited-style-name="Standard"><text:span text:style-name="T68">a garantire le evidenze e la documentazione comprovanti l’adozione </text:span></text:a><text:a xlink:type="simple" xlink:href="mailto:misericordiasansepolcro@pec.it" text:style-name="Standard" text:visited-style-name="Standard"><text:span text:style-name="T68">delle misure tecniche ed organizzative idonee.</text:span></text:a></text:p>
        </text:list-item>
      </text:list>
      <text:p text:style-name="P29"><text:a xlink:type="simple" xlink:href="mailto:misericordiasansepolcro@pec.it" text:style-name="Standard" text:visited-style-name="Standard"><text:span text:style-name="T25">Nel prospetto </text:span></text:a><text:span text:style-name="Strong_20_Emphasis"><text:span text:style-name="T23">Allegato <text:s/>A.2 </text:span></text:span><text:span text:style-name="Strong_20_Emphasis"><text:span text:style-name="T24">a</text:span></text:span><text:span text:style-name="Strong_20_Emphasis"><text:span text:style-name="T19">l </text:span></text:span><text:span text:style-name="T25">presente atto, ai sensi degli artt. 5, par. 1, lett. f) e 32 RGPD, sono descritte a cura del Responsabile le misure tecniche e organizzative adottate in relazione ai servizi forniti al Titolare e le eventuali linee di </text:span><text:soft-page-break/><text:span text:style-name="T25">implementazione/sviluppo.</text:span></text:p>
      <text:p text:style-name="P10"><text:a xlink:type="simple" xlink:href="mailto:misericordiasansepolcro@pec.it" text:style-name="Standard" text:visited-style-name="Standard"><text:span text:style-name="T68">ART.7</text:span></text:a></text:p>
      <text:p text:style-name="P10"><text:a xlink:type="simple" xlink:href="mailto:misericordiasansepolcro@pec.it" text:style-name="Standard" text:visited-style-name="Standard"><text:span text:style-name="T68">(Controlli)</text:span></text:a></text:p>
      <text:p text:style-name="P26">Il Responsabile si impegna a consentire al Titolare la verifica del rispetto del presente atto di nomina. Il Responsabile si impegna a supervisionare e controllare direttamente i soggetti da esso designati per le operazioni di trattamento. Il Responsabile riconosce al Titolare il diritto di effettuare controlli relativamente alle operazioni aventi ad oggetto il Trattamento dei dati personali ed a tal fine il Titolare, ove lo reputi opportuno, potrà disporre verifiche a campione o attività di audit avvalendosi di personale espressamente incaricato a tale scopo. Il Responsabile si impegna a mettere a disposizione in qualunque momento e dietro richiesta del Titolare del trattamento tutte le informazioni necessarie per dimostrare il rispetto degli obblighi di cui alla presente nomina e a contribuire alle attività di controllo, comprese eventuali ispezioni realizzate dal Titolare del Trattamento o altro soggetto incaricato. Tutti i controlli potranno essere effettuati periodicamente in base a metodologie concordate tra le Parti.</text:p>
      <text:p text:style-name="P10"><text:a xlink:type="simple" xlink:href="mailto:misericordiasansepolcro@pec.it" text:style-name="Standard" text:visited-style-name="Standard"><text:span text:style-name="T68">ART.8</text:span></text:a></text:p>
      <text:p text:style-name="P10"><text:a xlink:type="simple" xlink:href="mailto:misericordiasansepolcro@pec.it" text:style-name="Standard" text:visited-style-name="Standard"><text:span text:style-name="T68">(Nomina dei sub Responsabili del trattamento)</text:span></text:a></text:p>
      <text:p text:style-name="P5"><text:a xlink:type="simple" xlink:href="mailto:misericordiasansepolcro@pec.it" text:style-name="Standard" text:visited-style-name="Standard"><text:span text:style-name="T68">Il Responsabile del trattamento è autorizzato a ricorrere, ai sensi di quanto </text:span></text:a><text:a xlink:type="simple" xlink:href="mailto:misericordiasansepolcro@pec.it" text:style-name="Standard" text:visited-style-name="Standard"><text:span text:style-name="T68">previsto dall’art. 28 par. 4 del RGPD, ad altro soggetto (di seguito sub Responsabile del trattamento) per l’esecuzione di specifiche attività di trattamento per conto dell’Azienda, disciplinando il rapporto con atto giuridico o convenzione/</text:span></text:a><text:a xlink:type="simple" xlink:href="mailto:misericordiasansepolcro@pec.it" text:style-name="Standard" text:visited-style-name="Standard"><text:span text:style-name="T70">accordo</text:span></text:a><text:a xlink:type="simple" xlink:href="mailto:misericordiasansepolcro@pec.it" text:style-name="Standard" text:visited-style-name="Standard"><text:span text:style-name="T68"> tesa a circoscrivere i rispettivi ambiti di responsabilità e facendo sottoscrivere al sub Responsabile le medesime condizioni applicate nel presente atto di nomina, adottando nei confronti dello stesso gli stessi obblighi in materia di protezione di dati </text:span></text:a><text:soft-page-break/><text:a xlink:type="simple" xlink:href="mailto:misericordiasansepolcro@pec.it" text:style-name="Standard" text:visited-style-name="Standard"><text:span text:style-name="T68">personali già in capo al Responsabile del trattamento e derivanti dalla sottoscrizione del presente atto di nomina.</text:span></text:a></text:p>
      <text:p text:style-name="P2"><text:a xlink:type="simple" xlink:href="mailto:misericordiasansepolcro@pec.it" text:style-name="Standard" text:visited-style-name="Standard"><text:span text:style-name="T68">Il Responsabile del trattamento dovrà assicurare che il sub Responsabile del </text:span></text:a><text:a xlink:type="simple" xlink:href="mailto:misericordiasansepolcro@pec.it" text:style-name="Standard" text:visited-style-name="Standard"><text:span text:style-name="T68">trattamento offra garanzie sufficienti di affidabilità e riservatezza e metta in atto </text:span></text:a><text:a xlink:type="simple" xlink:href="mailto:misericordiasansepolcro@pec.it" text:style-name="Standard" text:visited-style-name="Standard"><text:span text:style-name="T68">misure tecniche ed organizzative adeguate in modo tale che il trattamento soddisfi i requisiti del RGPD e che restituisca i dati personali oggetto dei trattamenti e le eventuali copie al termine della prestazione del servizio.</text:span></text:a></text:p>
      <text:p text:style-name="P2"><text:a xlink:type="simple" xlink:href="mailto:misericordiasansepolcro@pec.it" text:style-name="Standard" text:visited-style-name="Standard"><text:span text:style-name="T68">Il sub Responsabile del trattamento potrà trattare i dati personali nella misura in cui il trattamento sia strettamente necessario per l’esecuzione della convenzione/</text:span></text:a><text:a xlink:type="simple" xlink:href="mailto:misericordiasansepolcro@pec.it" text:style-name="Standard" text:visited-style-name="Standard"><text:span text:style-name="T70">accordo</text:span></text:a><text:a xlink:type="simple" xlink:href="mailto:misericordiasansepolcro@pec.it" text:style-name="Standard" text:visited-style-name="Standard"><text:span text:style-name="T68"> in essere tra le Parti ed in ogni caso nel rispetto del presente atto di nomina, restando inteso tra le Parti che il sub Responsabile sarà inoltre obbligato al rispetto delle limitazioni cui il Fornitore è tenuto.</text:span></text:a></text:p>
      <text:p text:style-name="P2"><text:a xlink:type="simple" xlink:href="mailto:misericordiasansepolcro@pec.it" text:style-name="Standard" text:visited-style-name="Standard"><text:span text:style-name="T68">Qualora l’eventuale sub Responsabile, esecutore del trattamento, ometta di adempiere ai propri obblighi in materia di protezione dei dati personali, il Responsabile dichiara espressamente e garantisce di mantenere l’intera responsabilità dell’adempimento degli obblighi di tale soggetto.</text:span></text:a></text:p>
      <text:p text:style-name="P5"><text:a xlink:type="simple" xlink:href="mailto:misericordiasansepolcro@pec.it" text:style-name="Standard" text:visited-style-name="Standard"><text:span text:style-name="T68">Il Responsabile del trattamento dovrà trasmettere all’Azienda la </text:span></text:a><text:a xlink:type="simple" xlink:href="mailto:misericordiasansepolcro@pec.it" text:style-name="Standard" text:visited-style-name="Standard"><text:span text:style-name="T68">denominazione del sub Responsabile del trattamento, nonché di ogni altra modifica </text:span></text:a><text:a xlink:type="simple" xlink:href="mailto:misericordiasansepolcro@pec.it" text:style-name="Standard" text:visited-style-name="Standard"><text:span text:style-name="T68">riguardante l’aggiunta o la sostituzione con altri sub Responsabili del trattamento, dando al Titolare la possibilità di opporsi.</text:span></text:a></text:p>
      <text:p text:style-name="P26">Il Responsabile dichiara sin da ora di avvalersi quali sub Responsabili dei soggetti individuati nell’<text:span text:style-name="T55">Allegato A.3</text:span> al presente atto.</text:p>
      <text:p text:style-name="P17">ART.9</text:p>
      <text:p text:style-name="P10"><text:a xlink:type="simple" xlink:href="mailto:misericordiasansepolcro@pec.it" text:style-name="Standard" text:visited-style-name="Standard"><text:span text:style-name="T68">(Responsabilità)</text:span></text:a></text:p>
      <text:p text:style-name="P2"><text:a xlink:type="simple" xlink:href="mailto:misericordiasansepolcro@pec.it" text:style-name="Standard" text:visited-style-name="Standard"><text:span text:style-name="T68">Il Responsabile del trattamento risponde per il danno causato dal trattamento se non </text:span></text:a><text:soft-page-break/><text:a xlink:type="simple" xlink:href="mailto:misericordiasansepolcro@pec.it" text:style-name="Standard" text:visited-style-name="Standard"><text:span text:style-name="T68">ha adempiuto agli obblighi del RGPD specificatamente diretti al responsabile del trattamento, o ha agito in modo difforme o contrario rispetto alle istruzioni offerte </text:span></text:a><text:a xlink:type="simple" xlink:href="mailto:misericordiasansepolcro@pec.it" text:style-name="Standard" text:visited-style-name="Standard"><text:span text:style-name="T68">dall’Azienda.</text:span></text:a></text:p>
      <text:p text:style-name="P2"><text:a xlink:type="simple" xlink:href="mailto:misericordiasansepolcro@pec.it" text:style-name="Standard" text:visited-style-name="Standard"><text:span text:style-name="T68">Il Responsabile del trattamento si obbliga a tenere manlevata ed indenne l’Azienda </text:span></text:a><text:a xlink:type="simple" xlink:href="mailto:misericordiasansepolcro@pec.it" text:style-name="Standard" text:visited-style-name="Standard"><text:span text:style-name="T68">da ogni responsabilità o danno, anche nei confronti di terzi, e da qualunque somma che il Responsabile del trattamento dovesse essere condannato a pagare, derivante direttamente o indirettamente da fatti attivi o omissivi ad esso imputabili esclusivamente, commessi anche dai dipendenti e/o collaboratori che operano a vario titolo come autorizzati al trattamento dei dati, ivi inclusi i danni derivanti dalla perdita, sottrazione, deterioramento e/o distruzione dei dati trattati.</text:span></text:a></text:p>
      <text:p text:style-name="P2"><text:a xlink:type="simple" xlink:href="mailto:misericordiasansepolcro@pec.it" text:style-name="Standard" text:visited-style-name="Standard"><text:span text:style-name="T68">Il Responsabile del trattamento conserva nei confronti dell’Azienda l’intera responsabilità dell’adempimento degli obblighi del sub Responsabile del trattamento, qualora quest’ultimo ometta di adempiere agli obblighi in materia di protezione dei dati disciplinati nel RGPD o nel presente atto.</text:span></text:a></text:p>
      <text:p text:style-name="P10"><text:a xlink:type="simple" xlink:href="mailto:misericordiasansepolcro@pec.it" text:style-name="Standard" text:visited-style-name="Standard"><text:span text:style-name="T68">ART. 10</text:span></text:a></text:p>
      <text:p text:style-name="P10"><text:a xlink:type="simple" xlink:href="mailto:misericordiasansepolcro@pec.it" text:style-name="Standard" text:visited-style-name="Standard"><text:span text:style-name="T68">(Violazione dei dati personali c.d. data breach)</text:span></text:a></text:p>
      <text:p text:style-name="P2"><text:a xlink:type="simple" xlink:href="mailto:misericordiasansepolcro@pec.it" text:style-name="Standard" text:visited-style-name="Standard"><text:span text:style-name="T68">In eventuali casi di violazione dei dati personali consistenti nella violazione di sicurezza che comporti accidentalmente o in modo illecito la distruzione, la perdita, </text:span></text:a><text:a xlink:type="simple" xlink:href="mailto:misericordiasansepolcro@pec.it" text:style-name="Standard" text:visited-style-name="Standard"><text:span text:style-name="T68">la modifica, la divulgazione non autorizzata o l’accesso ai dati personali trasmessi, conservati o comunque trattati e tali da mettere a rischio i diritti e le libertà degli individui i cui dati personali sono trattati dal Responsabile per conto del Titolare del trattamento, il Responsabile deve:</text:span></text:a></text:p>
      <text:list xml:id="list1229740274" text:style-name="L12">
        <text:list-item>
          <text:p text:style-name="P59">informare il Titolare, con comunicazione da inviarsi all’indirizzo PEC dello stesso, tempestivamente e in ogni caso non oltre le 24 ore dalla scoperta dell’evento, di essere venuto a conoscenza di una violazione allegando alla <text:soft-page-break/>comunicazione la scheda segnalazione evento (<text:span text:style-name="T55">Allegato A.4</text:span> al presente atto) recante le seguenti dettagliate informazioni:</text:p>
        </text:list-item>
      </text:list>
      <text:list xml:id="list3193670652" text:style-name="L13">
        <text:list-item>
          <text:list>
            <text:list-item>
              <text:p text:style-name="P53"><text:a xlink:type="simple" xlink:href="mailto:misericordiasansepolcro@pec.it" text:style-name="Standard" text:visited-style-name="Standard"><text:span text:style-name="T68">la natura della violazione dei dati personali, compresi, ove possibile, le </text:span></text:a><text:a xlink:type="simple" xlink:href="mailto:misericordiasansepolcro@pec.it" text:style-name="Standard" text:visited-style-name="Standard"><text:span text:style-name="T68">categorie e il numero approssimativo di interessati in questione, nonché </text:span></text:a><text:a xlink:type="simple" xlink:href="mailto:misericordiasansepolcro@pec.it" text:style-name="Standard" text:visited-style-name="Standard"><text:span text:style-name="T68">le categorie e il numero approssimativo di registrazioni dei dati personali in questione;</text:span></text:a></text:p>
            </text:list-item>
            <text:list-item>
              <text:p text:style-name="P53"><text:a xlink:type="simple" xlink:href="mailto:misericordiasansepolcro@pec.it" text:style-name="Standard" text:visited-style-name="Standard"><text:span text:style-name="T68">il nome e i dati di contatto del Responsabile della protezione dei dati o di altro punto di contatto presso il Responsabile da cui ottenere maggiori informazioni;</text:span></text:a></text:p>
            </text:list-item>
            <text:list-item>
              <text:p text:style-name="P53"><text:a xlink:type="simple" xlink:href="mailto:misericordiasansepolcro@pec.it" text:style-name="Standard" text:visited-style-name="Standard"><text:span text:style-name="T68">le probabili conseguenze della violazione dei dati personali;</text:span></text:a></text:p>
            </text:list-item>
            <text:list-item>
              <text:p text:style-name="P53"><text:a xlink:type="simple" xlink:href="mailto:misericordiasansepolcro@pec.it" text:style-name="Standard" text:visited-style-name="Standard"><text:span text:style-name="T68">le misure adottate per mitigare i rischi;</text:span></text:a></text:p>
            </text:list-item>
          </text:list>
        </text:list-item>
      </text:list>
      <text:p text:style-name="P2"><text:a xlink:type="simple" xlink:href="mailto:misericordiasansepolcro@pec.it" text:style-name="Standard" text:visited-style-name="Standard"><text:span text:style-name="T68">Tali informazioni, o alcune di esse, qualora non possano essere fornite </text:span></text:a><text:a xlink:type="simple" xlink:href="mailto:misericordiasansepolcro@pec.it" text:style-name="Standard" text:visited-style-name="Standard"><text:span text:style-name="T68">contestualmente, possono essere trasmesse al Titolare in fasi successive, </text:span></text:a><text:a xlink:type="simple" xlink:href="mailto:misericordiasansepolcro@pec.it" text:style-name="Standard" text:visited-style-name="Standard"><text:span text:style-name="T68">senza ulteriore ingiustificato ritardo.</text:span></text:a></text:p>
      <text:list xml:id="list1944024246" text:style-name="L14">
        <text:list-item>
          <text:p text:style-name="P54"><text:a xlink:type="simple" xlink:href="mailto:misericordiasansepolcro@pec.it" text:style-name="Standard" text:visited-style-name="Standard"><text:span text:style-name="T68">fornire ove possibile assistenza al Titolare del trattamento per far fronte alla violazione e alle sue conseguenze soprattutto in capo agli interessati coinvolti;</text:span></text:a></text:p>
        </text:list-item>
      </text:list>
      <text:list xml:id="list2370974903" text:style-name="L15">
        <text:list-item>
          <text:p text:style-name="P55"><text:a xlink:type="simple" xlink:href="mailto:misericordiasansepolcro@pec.it" text:style-name="Standard" text:visited-style-name="Standard"><text:span text:style-name="T68">attivarsi per mitigare, ove possibile, gli effetti delle violazioni proponendo </text:span></text:a><text:a xlink:type="simple" xlink:href="mailto:misericordiasansepolcro@pec.it" text:style-name="Standard" text:visited-style-name="Standard"><text:span text:style-name="T68">tempestive azioni correttive al Titolare ed attuando tempestivamente tutte le azioni correttive approvate e/o richieste dal Titolare stesso;</text:span></text:a></text:p>
        </text:list-item>
      </text:list>
      <text:p text:style-name="P10"><text:a xlink:type="simple" xlink:href="mailto:misericordiasansepolcro@pec.it" text:style-name="Standard" text:visited-style-name="Standard"><text:span text:style-name="T68">ART. 11</text:span></text:a></text:p>
      <text:p text:style-name="P10"><text:a xlink:type="simple" xlink:href="mailto:misericordiasansepolcro@pec.it" text:style-name="Standard" text:visited-style-name="Standard"><text:span text:style-name="T68">(Valutazione di impatto sulla protezione dei dati)</text:span></text:a></text:p>
      <text:p text:style-name="P30"><text:span text:style-name="T25">Con riferimento agli artt. 35 e 36 del GDPR, il Responsabile si impegna, su richiesta, ad assistere il Titolare nelle attività necessarie all’assolvimento degli obblighi previsti dai succitati articoli, sulle base delle informazioni in </text:span><text:a xlink:type="simple" xlink:href="mailto:misericordiasansepolcro@pec.it" text:style-name="Standard" text:visited-style-name="Standard"><text:span text:style-name="T25">proprio possesso, in </text:span></text:a><text:soft-page-break/><text:a xlink:type="simple" xlink:href="mailto:misericordiasansepolcro@pec.it" text:style-name="Standard" text:visited-style-name="Standard"><text:span text:style-name="T25">ragione dei trattamenti svolti in qualità di Responsabile </text:span></text:a><text:a xlink:type="simple" xlink:href="mailto:misericordiasansepolcro@pec.it" text:style-name="Standard" text:visited-style-name="Standard"><text:span text:style-name="T25">del trattamento, ivi incluse le informazioni relative agli eventuali trattamenti effettuati dai sub - Responsabili.</text:span></text:a></text:p>
      <text:p text:style-name="P12"><text:a xlink:type="simple" xlink:href="mailto:misericordiasansepolcro@pec.it" text:style-name="Standard" text:visited-style-name="Standard"><text:span text:style-name="T68">ART. 1</text:span></text:a><text:span text:style-name="T72">2</text:span></text:p>
      <text:p text:style-name="P18">(<text:span text:style-name="T56">Amministratore di sistema) </text:span></text:p>
      <text:p text:style-name="P20">Il Responsabile assume le funzioni e le responsabilità dei cd. Amministratori di sistema di cui al provvedimento dell’Autorità Garante per la protezione dei dati personali Misure e accorgimenti prescritti ai titolari effettuati con strumenti elettronici relativamente alle attribuzioni delle funzioni di amministratore di sistema del 27 novembre 2008 e successive modifiche ed integrazioni, e si impegna a svolgere tali attività nel rispetto delle prescrizioni ivi contenute.</text:p>
      <text:p text:style-name="P11"><text:a xlink:type="simple" xlink:href="mailto:misericordiasansepolcro@pec.it" text:style-name="Standard" text:visited-style-name="Standard"><text:span text:style-name="T68">Art.1</text:span></text:a><text:a xlink:type="simple" xlink:href="mailto:misericordiasansepolcro@pec.it" text:style-name="Standard" text:visited-style-name="Standard"><text:span text:style-name="T73">3</text:span></text:a></text:p>
      <text:p text:style-name="P11"><text:a xlink:type="simple" xlink:href="mailto:misericordiasansepolcro@pec.it" text:style-name="Standard" text:visited-style-name="Standard"><text:span text:style-name="T68">(Restituzione </text:span></text:a><text:a xlink:type="simple" xlink:href="mailto:misericordiasansepolcro@pec.it" text:style-name="Standard" text:visited-style-name="Standard"><text:span text:style-name="T73">e cancellazione </text:span></text:a><text:a xlink:type="simple" xlink:href="mailto:misericordiasansepolcro@pec.it" text:style-name="Standard" text:visited-style-name="Standard"><text:span text:style-name="T68">dati)</text:span></text:a></text:p>
      <text:p text:style-name="P27">Entro 60 giorni dal termine delle operazioni di trattamento affidate, o dalla cessazione per qualunque causa del trattamento da parte del Responsabile, questi provvederà, così come determinato dal Titolare alla restituzione dei dati, comprese le eventuali copie di backup e tutta la documentazione cartacea.</text:p>
      <text:p text:style-name="P5"><text:a xlink:type="simple" xlink:href="mailto:misericordiasansepolcro@pec.it" text:style-name="Standard" text:visited-style-name="Standard"><text:span text:style-name="T68">In ogni caso il Responsabile provvederà a rilasciare al Titolare attestazione </text:span></text:a><text:a xlink:type="simple" xlink:href="mailto:misericordiasansepolcro@pec.it" text:style-name="Standard" text:visited-style-name="Standard"><text:span text:style-name="T68">scritta che presso di sé non sussiste copia alcuna dei dati.</text:span></text:a></text:p>
      <text:p text:style-name="P22">In caso di richiesta del Titolare, il Responsabile è tenuto ad indicare le modalità tecniche e le procedure utilizzate per la cancellazione/distruzione.</text:p>
      <text:p text:style-name="P26">Sono fatti salvi eventuali obblighi di conservazione previsti dalla normativa, obblighi che il Responsabile è tenuto ad evidenziare e motivare impegnandosi comunque a non compiere sui dati conservati, e a non consentire ai propri sub-Responsabili, operazioni di trattamento per qualsivoglia ulteriore finalità.</text:p>
      <text:p text:style-name="P10"><text:a xlink:type="simple" xlink:href="mailto:misericordiasansepolcro@pec.it" text:style-name="Standard" text:visited-style-name="Standard"><text:span text:style-name="T68">ART.1</text:span></text:a><text:span text:style-name="T73">4</text:span></text:p>
      <text:p text:style-name="P10"><text:soft-page-break/><text:a xlink:type="simple" xlink:href="mailto:misericordiasansepolcro@pec.it" text:style-name="Standard" text:visited-style-name="Standard"><text:span text:style-name="T68">(Accettazione della nomina)</text:span></text:a></text:p>
      <text:p text:style-name="P5"><text:a xlink:type="simple" xlink:href="mailto:misericordiasansepolcro@pec.it" text:style-name="Standard" text:visited-style-name="Standard"><text:span text:style-name="T68">Con la sottoscrizione del presente atto, ai sensi dell’art.28 del Regolamento UE </text:span></text:a><text:a xlink:type="simple" xlink:href="mailto:misericordiasansepolcro@pec.it" text:style-name="Standard" text:visited-style-name="Standard"><text:span text:style-name="T68">2016/679, il Responsabile accetta la propria nomina, in relazione ai dati personali la </text:span></text:a><text:a xlink:type="simple" xlink:href="mailto:misericordiasansepolcro@pec.it" text:style-name="Standard" text:visited-style-name="Standard"><text:span text:style-name="T68">cui conoscenza risulta essere indispensabile per l’adempimento delle obbligazioni di cui alla convenzione/</text:span></text:a><text:a xlink:type="simple" xlink:href="mailto:misericordiasansepolcro@pec.it" text:style-name="Standard" text:visited-style-name="Standard"><text:span text:style-name="T70">accordo</text:span></text:a><text:a xlink:type="simple" xlink:href="mailto:misericordiasansepolcro@pec.it" text:style-name="Standard" text:visited-style-name="Standard"><text:span text:style-name="T68"> in essere tra le Parti. Il Responsabile è a conoscenza degli obblighi previsti dal Regolamento UE </text:span></text:a><text:a xlink:type="simple" xlink:href="mailto:misericordiasansepolcro@pec.it" text:style-name="Standard" text:visited-style-name="Standard"><text:span text:style-name="T68">2016/679 e dal D.Lgs. n.196/2003 "Codice in materia di protezione dei dati personali, recante disposizioni per l'adeguamento dell'ordinamento nazionale </text:span></text:a><text:a xlink:type="simple" xlink:href="mailto:misericordiasansepolcro@pec.it" text:style-name="Standard" text:visited-style-name="Standard"><text:span text:style-name="T68">al regolamento (UE) n. 2016/679 del Parlamento europeo e del Consiglio, del 27 aprile 2016, relativo alla protezione delle persone fisiche con riguardo al trattamento dei dati personali, nonché alla libera circolazione di tali dati e che abroga la direttiva 95/46/CE", e dovrà attenersi per lo svolgimento dei compiti assegnatigli alle previsioni e ai compiti contenuti nel presente atto di nomina. La presente nomina avrà durata fino alla cessazione, per qualsivoglia motivo, della convenzione/</text:span></text:a><text:a xlink:type="simple" xlink:href="mailto:misericordiasansepolcro@pec.it" text:style-name="Standard" text:visited-style-name="Standard"><text:span text:style-name="T70">accordo</text:span></text:a><text:a xlink:type="simple" xlink:href="mailto:misericordiasansepolcro@pec.it" text:style-name="Standard" text:visited-style-name="Standard"><text:span text:style-name="T68"> in essere tra le Parti.</text:span></text:a></text:p>
      <text:p text:style-name="P10"><text:a xlink:type="simple" xlink:href="mailto:misericordiasansepolcro@pec.it" text:style-name="Standard" text:visited-style-name="Standard"><text:span text:style-name="T68">ART.1</text:span></text:a><text:span text:style-name="T73">5</text:span></text:p>
      <text:p text:style-name="P10"><text:a xlink:type="simple" xlink:href="mailto:misericordiasansepolcro@pec.it" text:style-name="Standard" text:visited-style-name="Standard"><text:span text:style-name="T68">(Disposizioni finali)</text:span></text:a></text:p>
      <text:p text:style-name="P2"><text:a xlink:type="simple" xlink:href="mailto:misericordiasansepolcro@pec.it" text:style-name="Standard" text:visited-style-name="Standard"><text:span text:style-name="T68">Resta inteso che il presente atto di nomina non comporta alcun diritto per il </text:span></text:a><text:a xlink:type="simple" xlink:href="mailto:misericordiasansepolcro@pec.it" text:style-name="Standard" text:visited-style-name="Standard"><text:span text:style-name="T68">Responsabile a uno specifico compenso o indennità o rimborso per l’attività svolta, né ad un incremento del compenso spettante allo stesso in virtù delle relazioni contrattuali con il Titolare.</text:span></text:a></text:p>
      <text:p text:style-name="P60"><text:span text:style-name="T76">Il presente atto </text:span><text:span text:style-name="T77">non</text:span><text:span text:style-name="T76"> è</text:span><text:span text:style-name="T78"> soggetto all'imposta di bollo </text:span><text:span text:style-name="T79">ai sensi </text:span><text:span text:style-name="T80">dell’art. 82, comma 5, del D. Lgs. 117/2017, essendo il Comars una Cooperativa Sociale che rientra di diritto negli ETS di cui all’art. 82, comma 1, dello medesimo D. Lgs. 117/2017. </text:span><text:span text:style-name="T79">E’ </text:span><text:span text:style-name="T81">iscritta al RUNTS dal </text:span><text:span text:style-name="T82">21/03/2022 </text:span><text:span text:style-name="T81">rep. 6309</text:span>.</text:p>
      <text:p text:style-name="P23">Il presente atto di nomina sarà registrato in caso d’uso.</text:p>
      <text:p text:style-name="P2"><text:soft-page-break/><text:a xlink:type="simple" xlink:href="mailto:misericordiasansepolcro@pec.it" text:style-name="Standard" text:visited-style-name="Standard"><text:span text:style-name="T68">In base all'articolo 15 comma 2 bis della legge 7 agosto 1990, n. 241 e ss.mm.ii. </text:span></text:a><text:a xlink:type="simple" xlink:href="mailto:misericordiasansepolcro@pec.it" text:style-name="Standard" text:visited-style-name="Standard"><text:span text:style-name="T68">“Nuove norme in materia di procedimento amministrativo e di diritto di accesso ai </text:span></text:a><text:a xlink:type="simple" xlink:href="mailto:misericordiasansepolcro@pec.it" text:style-name="Standard" text:visited-style-name="Standard"><text:span text:style-name="T68">documenti amministrativi”, il presente atto è sottoscritto dalle Parti con firma </text:span></text:a><text:a xlink:type="simple" xlink:href="mailto:misericordiasansepolcro@pec.it" text:style-name="Standard" text:visited-style-name="Standard"><text:span text:style-name="T68">digitale, ai sensi dell'articolo 24 del decreto legislativo 7 marzo 2005, n. 82 e </text:span></text:a><text:a xlink:type="simple" xlink:href="mailto:misericordiasansepolcro@pec.it" text:style-name="Standard" text:visited-style-name="Standard"><text:span text:style-name="T68">ss.mm.ii. “Codice dell'amministrazione digitale”.</text:span></text:a></text:p>
      <text:p text:style-name="P2"><text:a xlink:type="simple" xlink:href="mailto:misericordiasansepolcro@pec.it" text:style-name="Standard" text:visited-style-name="Standard"><text:span text:style-name="T68">Per tutto quanto non previsto dal presente atto di nomina si rinvia alle </text:span></text:a><text:a xlink:type="simple" xlink:href="mailto:misericordiasansepolcro@pec.it" text:style-name="Standard" text:visited-style-name="Standard"><text:span text:style-name="T68">disposizioni generali vigenti ed applicabili in materia di protezione dei dati personali.</text:span></text:a></text:p>
      <text:p text:style-name="P2"><text:a xlink:type="simple" xlink:href="mailto:misericordiasansepolcro@pec.it" text:style-name="Standard" text:visited-style-name="Standard"><text:span text:style-name="T68">Il Titolare si riserva in ogni caso la facoltà di rivedere le condizioni del presente atto di nomina laddove la normativa subisse modifiche ed aggiornamenti anche legati ad indicazioni interpretative delle Autorità di controllo o giudiziarie.</text:span></text:a></text:p>
      <text:p text:style-name="P2"><text:a xlink:type="simple" xlink:href="mailto:misericordiasansepolcro@pec.it" text:style-name="Standard" text:visited-style-name="Standard"><text:span text:style-name="T74"/></text:a></text:p>
      <text:p text:style-name="P7"><text:a xlink:type="simple" xlink:href="mailto:misericordiasansepolcro@pec.it" text:style-name="Standard" text:visited-style-name="Standard"><text:span text:style-name="T74">L</text:span></text:a><text:a xlink:type="simple" xlink:href="mailto:misericordiasansepolcro@pec.it" text:style-name="Standard" text:visited-style-name="Standard"><text:span text:style-name="T68">’AZIENDA USL TOSCANA SUD EST</text:span></text:a><text:span text:style-name="T68"> </text:span></text:p>
      <text:p text:style-name="P7"><text:a xlink:type="simple" xlink:href="mailto:misericordiasansepolcro@pec.it" text:style-name="Standard" text:visited-style-name="Standard"><text:span text:style-name="T68">Il Direttore Zona Distretto Valtiberina</text:span></text:a></text:p>
      <text:p text:style-name="P25"><text:span text:style-name="T57">Dr. </text:span>Giampiero Luatti</text:p>
      <text:p text:style-name="P25">_____________________________</text:p>
      <text:p text:style-name="P21">LA COOPERATIVA SOCIALE <text:span text:style-name="T75">COMARS</text:span> SOCIETA’ COOPERATIVA </text:p>
      <text:p text:style-name="P7"><text:a xlink:type="simple" xlink:href="mailto:misericordiasansepolcro@pec.it" text:style-name="Standard" text:visited-style-name="Standard"><text:span text:style-name="T68">Il RESPONSABILE</text:span></text:a></text:p>
      <text:p text:style-name="P24">Legale Rappresentante</text:p>
      <text:p text:style-name="P28"><text:span text:style-name="T52">Sig.</text:span><text:span text:style-name="T53">ra Gisella Sc</text:span><text:span text:style-name="T54">i</text:span><text:span text:style-name="T53">abolini</text:span></text:p>
      <text:p text:style-name="P19">____________________________________</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OpenSymbol1" svg:font-family="OpenSymbol, 'Arial Unicode MS'"/>
    <style:font-face style:name="StarSymbol" svg:font-family="StarSymbol"/>
    <style:font-face style:name="Courier New" svg:font-family="'Courier New'" style:font-family-generic="modern"/>
    <style:font-face style:name="Arial2" svg:font-family="Arial" style:font-family-generic="swiss"/>
    <style:font-face style:name="Mangal" svg:font-family="Mangal" style:font-pitch="variable"/>
    <style:font-face style:name="Arial" svg:font-family="Arial" style:font-family-generic="roman" style:font-pitch="variable"/>
    <style:font-face style:name="Arial MT" svg:font-family="'Arial MT'"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Black" svg:font-family="'Arial Black'" style:font-family-generic="swiss" style:font-pitch="variable"/>
    <style:font-face style:name="Lucida Sans Unicode" svg:font-family="'Lucida Sans Unicode'" style:font-family-generic="swiss" style:font-pitch="variable"/>
    <style:font-face style:name="Arial3" svg:font-family="Arial" style:font-family-generic="system" style:font-pitch="variable"/>
    <style:font-face style:name="Arial MT1" svg:font-family="'Arial MT'" style:font-family-generic="system" style:font-pitch="variable"/>
    <style:font-face style:name="Lucida Sans" svg:font-family="'Lucida Sans'" style:font-family-generic="system" style:font-pitch="variable"/>
    <style:font-face style:name="NSimSun" svg:font-family="NSimSun" style:font-family-generic="system" style:font-pitch="variable"/>
    <style:font-face style:name="OpenSymbol2" svg:font-family="OpenSymbol" style:font-family-generic="system" style:font-pitch="variable"/>
    <style:font-face style:name="Symbol1" svg:font-family="Symbol" style:font-family-generic="system"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it" fo:country="IT" style:letter-kerning="true"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Lucida Sans Unicode" style:font-family-asian="'Lucida Sans Unicode'" style:font-family-generic-asian="swiss"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Arial2" fo:font-family="Arial" style:font-family-generic="swiss"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style:font-name="Arial2" fo:font-family="Arial" style:font-family-generic="swis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Arial2" fo:font-family="Arial" style:font-family-generic="swiss" style:font-name-complex="Mangal1" style:font-family-complex="Mangal"/>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line-height="1cm" fo:orphans="0" fo:widows="0">
        <style:tab-stops>
          <style:tab-stop style:position="8.5cm" style:type="center"/>
          <style:tab-stop style:position="17cm" style:type="right"/>
        </style:tab-stops>
      </style:paragraph-properties>
      <style:text-properties style:font-name="Arial1" fo:font-family="Arial" style:font-family-generic="swiss" style:font-pitch="variable" fo:font-size="10pt" style:font-size-asian="10pt" style:font-name-complex="Arial1" style:font-family-complex="Arial" style:font-family-generic-complex="swiss" style:font-pitch-complex="variable" style:font-size-complex="10pt"/>
    </style:style>
    <style:style style:name="Footer" style:family="paragraph" style:parent-style-name="Standard" style:class="extra">
      <style:paragraph-properties fo:line-height="1cm" fo:orphans="0" fo:widows="0">
        <style:tab-stops>
          <style:tab-stop style:position="8.5cm" style:type="center"/>
          <style:tab-stop style:position="17cm" style:type="right"/>
        </style:tab-stops>
      </style:paragraph-properties>
      <style:text-properties style:font-name="Arial1" fo:font-family="Arial" style:font-family-generic="swiss" style:font-pitch="variable" fo:font-size="10pt" style:font-size-asian="10pt" style:font-name-complex="Arial1" style:font-family-complex="Arial" style:font-family-generic-complex="swiss" style:font-pitch-complex="variable" style:font-size-complex="10pt"/>
    </style:style>
    <style:style style:name="Frame_20_contents" style:display-name="Frame contents" style:family="paragraph" style:parent-style-name="Text_20_body" style:class="extra"/>
    <style:style style:name="Table_20_Paragraph" style:display-name="Table Paragraph" style:family="paragraph" style:parent-style-name="Standard" style:default-outline-level="">
      <style:text-properties style:font-name="Arial MT" fo:font-family="'Arial MT'" style:font-family-generic="roman" style:font-pitch="variable" style:font-name-asian="Arial MT" style:font-family-asian="'Arial MT'" style:font-family-generic-asian="roman" style:font-pitch-asian="variable" style:language-asian="ar" style:country-asian="SA"/>
    </style:style>
    <style:style style:name="List_20_Paragraph" style:display-name="List Paragraph" style:family="paragraph" style:parent-style-name="Standard" style:default-outline-level="">
      <style:paragraph-properties fo:margin-left="1.199cm" fo:margin-right="0cm" fo:text-align="justify" style:justify-single-word="false" fo:text-indent="-0.635cm" style:auto-text-indent="false"/>
      <style:text-properties style:font-name="Times New Roman" fo:font-family="'Times New Roman'" style:font-family-generic="roman" style:font-pitch="variable" style:font-name-asian="Times New Roman" style:font-family-asian="'Times New Roman'" style:font-family-generic-asian="roman" style:font-pitch-asian="variable" style:language-asian="ar" style:country-asian="SA"/>
    </style:style>
    <style:style style:name="WW8Num1z0" style:family="text">
      <style:text-properties style:font-name="Arial1" fo:font-family="Arial" style:font-family-generic="swiss" style:font-pitch="variable" style:font-name-complex="Wingdings" style:font-family-complex="Wingdings" style:font-pitch-complex="variable" style:font-charset-complex="x-symbol"/>
    </style:style>
    <style:style style:name="WW8Num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1" style:family="text">
      <style:text-properties style:font-name="Courier New" fo:font-family="'Courier New'" style:font-family-generic="modern" style:font-name-complex="Times New Roman" style:font-family-complex="'Times New Roman'" style:font-family-generic-complex="roman" style:font-pitch-complex="variable"/>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Arial Black" fo:font-family="'Arial Black'" style:font-family-generic="swiss" style:font-pitch="variable" style:font-name-complex="Arial Black" style:font-family-complex="'Arial Black'" style:font-family-generic-complex="swiss" style:font-pitch-complex="variable"/>
    </style:style>
    <style:style style:name="WW8Num3z1" style:family="text">
      <style:text-properties style:font-name="Courier New" fo:font-family="'Courier New'" style:font-family-generic="modern" style:font-name-complex="Times New Roman" style:font-family-complex="'Times New Roman'" style:font-family-generic-complex="roman" style:font-pitch-complex="variable"/>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5z0" style:family="text">
      <style:text-properties style:font-name="Arial Black" fo:font-family="'Arial Black'" style:font-family-generic="swiss" style:font-pitch="variable" style:font-name-complex="Arial Black" style:font-family-complex="'Arial Black'" style:font-family-generic-complex="swiss" style:font-pitch-complex="variable"/>
    </style:style>
    <style:style style:name="WW8Num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1" style:family="text">
      <style:text-properties style:font-name-complex="Times New Roman" style:font-family-complex="'Times New Roman'" style:font-family-generic-complex="roman" style:font-pitch-complex="variable"/>
    </style:style>
    <style:style style:name="WW8Num6z2" style:family="text"/>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4" style:family="text"/>
    <style:style style:name="WW8Num6z5" style:family="text"/>
    <style:style style:name="WW8Num6z6" style:family="text"/>
    <style:style style:name="WW8Num6z7" style:family="text"/>
    <style:style style:name="WW8Num6z8" style:family="text"/>
    <style:style style:name="Car._20_predefinito_20_paragrafo" style:display-name="Car. predefinito paragrafo" style:family="text"/>
    <style:style style:name="Page_20_Number" style:display-name="Page Number" style:family="text" style:parent-style-name="Car._20_predefinito_20_paragrafo"/>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style>
    <style:style style:name="WW8Num4z1" style:family="text">
      <style:text-properties style:font-name-complex="Times New Roman" style:font-family-complex="'Times New Roman'" style:font-family-generic-complex="roman" style:font-pitch-complex="variable"/>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Numbering_20_Symbols" style:display-name="Numbering Symbols" style:family="text"/>
    <style:style style:name="Bullet_20_Symbols" style:display-name="Bullet Symbols" style:family="text">
      <style:text-properties style:font-name="OpenSymbol1" fo:font-family="OpenSymbol, 'Arial Unicode MS'" style:font-name-asian="OpenSymbol1" style:font-family-asian="OpenSymbol, 'Arial Unicode MS'" style:font-name-complex="OpenSymbol1" style:font-family-complex="OpenSymbol, 'Arial Unicode MS'"/>
    </style:style>
    <style:style style:name="ListLabel_20_45" style:display-name="ListLabel 45" style:family="text">
      <style:text-properties style:font-name-asian="Symbol1" style:font-family-asian="Symbol" style:font-family-generic-asian="system" style:font-pitch-asian="variable"/>
    </style:style>
    <style:style style:name="ListLabel_20_44" style:display-name="ListLabel 44" style:family="text">
      <style:text-properties style:font-name-asian="Symbol1" style:font-family-asian="Symbol" style:font-family-generic-asian="system" style:font-pitch-asian="variable"/>
    </style:style>
    <style:style style:name="ListLabel_20_43" style:display-name="ListLabel 43" style:family="text">
      <style:text-properties style:font-name-asian="Symbol1" style:font-family-asian="Symbol" style:font-family-generic-asian="system" style:font-pitch-asian="variable"/>
    </style:style>
    <style:style style:name="ListLabel_20_42" style:display-name="ListLabel 42" style:family="text">
      <style:text-properties style:font-name-asian="Symbol1" style:font-family-asian="Symbol" style:font-family-generic-asian="system" style:font-pitch-asian="variable"/>
    </style:style>
    <style:style style:name="ListLabel_20_41" style:display-name="ListLabel 41" style:family="text">
      <style:text-properties style:font-name-asian="Symbol1" style:font-family-asian="Symbol" style:font-family-generic-asian="system" style:font-pitch-asian="variable"/>
    </style:style>
    <style:style style:name="ListLabel_20_40" style:display-name="ListLabel 40" style:family="text">
      <style:text-properties style:font-name-asian="Symbol1" style:font-family-asian="Symbol" style:font-family-generic-asian="system" style:font-pitch-asian="variable"/>
    </style:style>
    <style:style style:name="ListLabel_20_39" style:display-name="ListLabel 39" style:family="text">
      <style:text-properties style:font-name-asian="Symbol1" style:font-family-asian="Symbol" style:font-family-generic-asian="system" style:font-pitch-asian="variable"/>
    </style:style>
    <style:style style:name="ListLabel_20_38" style:display-name="ListLabel 38" style:family="text">
      <style:text-properties style:font-name-asian="OpenSymbol2" style:font-family-asian="OpenSymbol" style:font-family-generic-asian="system" style:font-pitch-asian="variable"/>
    </style:style>
    <style:style style:name="ListLabel_20_37" style:display-name="ListLabel 37" style:family="text">
      <style:text-properties style:font-name-asian="Arial MT1" style:font-family-asian="'Arial MT'" style:font-family-generic-asian="system" style:font-pitch-asian="variable"/>
    </style:style>
    <style:style style:name="ListLabel_20_36" style:display-name="ListLabel 36" style:family="text">
      <style:text-properties style:font-name-asian="Symbol1" style:font-family-asian="Symbol" style:font-family-generic-asian="system" style:font-pitch-asian="variable"/>
    </style:style>
    <style:style style:name="ListLabel_20_35" style:display-name="ListLabel 35" style:family="text">
      <style:text-properties style:font-name-asian="Symbol1" style:font-family-asian="Symbol" style:font-family-generic-asian="system" style:font-pitch-asian="variable"/>
    </style:style>
    <style:style style:name="ListLabel_20_34" style:display-name="ListLabel 34" style:family="text">
      <style:text-properties style:font-name-asian="Symbol1" style:font-family-asian="Symbol" style:font-family-generic-asian="system" style:font-pitch-asian="variable"/>
    </style:style>
    <style:style style:name="ListLabel_20_33" style:display-name="ListLabel 33" style:family="text">
      <style:text-properties style:font-name-asian="Symbol1" style:font-family-asian="Symbol" style:font-family-generic-asian="system" style:font-pitch-asian="variable"/>
    </style:style>
    <style:style style:name="ListLabel_20_32" style:display-name="ListLabel 32" style:family="text">
      <style:text-properties style:font-name-asian="Symbol1" style:font-family-asian="Symbol" style:font-family-generic-asian="system" style:font-pitch-asian="variable"/>
    </style:style>
    <style:style style:name="ListLabel_20_31" style:display-name="ListLabel 31" style:family="text">
      <style:text-properties style:font-name-asian="Symbol1" style:font-family-asian="Symbol" style:font-family-generic-asian="system" style:font-pitch-asian="variable"/>
    </style:style>
    <style:style style:name="ListLabel_20_30" style:display-name="ListLabel 30" style:family="text">
      <style:text-properties style:font-name-asian="Wingdings1" style:font-family-asian="Wingdings" style:font-family-generic-asian="system" style:font-pitch-asian="variable"/>
    </style:style>
    <style:style style:name="ListLabel_20_29" style:display-name="ListLabel 29" style:family="text">
      <style:text-properties style:font-name="Arial" fo:font-family="Arial" style:font-family-generic="roman" style:font-pitch="variable" fo:font-size="11pt" fo:letter-spacing="-0.002cm" fo:language="it" fo:country="IT" fo:font-weight="bold" style:font-name-asian="Arial3" style:font-family-asian="Arial" style:font-family-generic-asian="system" style:font-pitch-asian="variable" style:font-size-asian="11pt" style:language-asian="ar" style:country-asian="SA" style:font-weight-asian="bold" style:font-size-complex="11pt" style:font-weight-complex="bold" style:text-scale="100%"/>
    </style:style>
    <style:style style:name="ListLabel_20_28" style:display-name="ListLabel 28" style:family="text">
      <style:text-properties fo:language="it" fo:country="IT" style:language-asian="en" style:country-asian="US"/>
    </style:style>
    <style:style style:name="ListLabel_20_27" style:display-name="ListLabel 27" style:family="text">
      <style:text-properties style:font-name-asian="Symbol1" style:font-family-asian="Symbol" style:font-family-generic-asian="system" style:font-pitch-asian="variable"/>
    </style:style>
    <style:style style:name="ListLabel_20_26" style:display-name="ListLabel 26" style:family="text">
      <style:text-properties style:font-name-asian="Symbol1" style:font-family-asian="Symbol" style:font-family-generic-asian="system" style:font-pitch-asian="variable"/>
    </style:style>
    <style:style style:name="ListLabel_20_25" style:display-name="ListLabel 25" style:family="text">
      <style:text-properties style:font-name-asian="Symbol1" style:font-family-asian="Symbol" style:font-family-generic-asian="system" style:font-pitch-asian="variable"/>
    </style:style>
    <style:style style:name="ListLabel_20_24" style:display-name="ListLabel 24" style:family="text">
      <style:text-properties style:font-name-asian="Symbol1" style:font-family-asian="Symbol" style:font-family-generic-asian="system" style:font-pitch-asian="variable"/>
    </style:style>
    <style:style style:name="ListLabel_20_23" style:display-name="ListLabel 23" style:family="text">
      <style:text-properties style:font-name-asian="Symbol1" style:font-family-asian="Symbol" style:font-family-generic-asian="system" style:font-pitch-asian="variable"/>
    </style:style>
    <style:style style:name="ListLabel_20_22" style:display-name="ListLabel 22" style:family="text">
      <style:text-properties style:font-name-asian="Symbol1" style:font-family-asian="Symbol" style:font-family-generic-asian="system" style:font-pitch-asian="variable"/>
    </style:style>
    <style:style style:name="ListLabel_20_21" style:display-name="ListLabel 21" style:family="text">
      <style:text-properties style:font-name-asian="Symbol1" style:font-family-asian="Symbol" style:font-family-generic-asian="system" style:font-pitch-asian="variable"/>
    </style:style>
    <style:style style:name="ListLabel_20_20" style:display-name="ListLabel 20" style:family="text">
      <style:text-properties style:font-name-asian="Wingdings1" style:font-family-asian="Wingdings" style:font-family-generic-asian="system" style:font-pitch-asian="variable"/>
    </style:style>
    <style:style style:name="ListLabel_20_19" style:display-name="ListLabel 19" style:family="text">
      <style:text-properties style:font-name-asian="Symbol1" style:font-family-asian="Symbol" style:font-family-generic-asian="system" style:font-pitch-asian="variable"/>
    </style:style>
    <style:style style:name="ListLabel_20_18" style:display-name="ListLabel 18" style:family="text">
      <style:text-properties style:font-name-asian="Symbol1" style:font-family-asian="Symbol" style:font-family-generic-asian="system" style:font-pitch-asian="variable"/>
    </style:style>
    <style:style style:name="ListLabel_20_17" style:display-name="ListLabel 17" style:family="text">
      <style:text-properties style:font-name-asian="Symbol1" style:font-family-asian="Symbol" style:font-family-generic-asian="system" style:font-pitch-asian="variable"/>
    </style:style>
    <style:style style:name="ListLabel_20_16" style:display-name="ListLabel 16" style:family="text">
      <style:text-properties style:font-name-asian="Symbol1" style:font-family-asian="Symbol" style:font-family-generic-asian="system" style:font-pitch-asian="variable"/>
    </style:style>
    <style:style style:name="ListLabel_20_15" style:display-name="ListLabel 15" style:family="text">
      <style:text-properties style:font-name-asian="Symbol1" style:font-family-asian="Symbol" style:font-family-generic-asian="system" style:font-pitch-asian="variable"/>
    </style:style>
    <style:style style:name="ListLabel_20_14" style:display-name="ListLabel 14" style:family="text">
      <style:text-properties style:font-name-asian="Symbol1" style:font-family-asian="Symbol" style:font-family-generic-asian="system" style:font-pitch-asian="variable"/>
    </style:style>
    <style:style style:name="ListLabel_20_13" style:display-name="ListLabel 13" style:family="text">
      <style:text-properties style:font-name-asian="Symbol1" style:font-family-asian="Symbol" style:font-family-generic-asian="system" style:font-pitch-asian="variable"/>
    </style:style>
    <style:style style:name="ListLabel_20_12" style:display-name="ListLabel 12" style:family="text">
      <style:text-properties style:font-name-asian="Symbol1" style:font-family-asian="Symbol" style:font-family-generic-asian="system" style:font-pitch-asian="variable"/>
    </style:style>
    <style:style style:name="ListLabel_20_11" style:display-name="ListLabel 11" style:family="text">
      <style:text-properties style:font-name-asian="Symbol1" style:font-family-asian="Symbol" style:font-family-generic-asian="system" style:font-pitch-asian="variable"/>
    </style:style>
    <style:style style:name="ListLabel_20_10" style:display-name="ListLabel 10" style:family="text">
      <style:text-properties style:font-name-asian="Symbol1" style:font-family-asian="Symbol" style:font-family-generic-asian="system" style:font-pitch-asian="variable"/>
    </style:style>
    <style:style style:name="ListLabel_20_9" style:display-name="ListLabel 9" style:family="text">
      <style:text-properties style:font-name-asian="Symbol1" style:font-family-asian="Symbol" style:font-family-generic-asian="system" style:font-pitch-asian="variable"/>
    </style:style>
    <style:style style:name="ListLabel_20_8" style:display-name="ListLabel 8" style:family="text">
      <style:text-properties style:font-name-asian="Symbol1" style:font-family-asian="Symbol" style:font-family-generic-asian="system" style:font-pitch-asian="variable"/>
    </style:style>
    <style:style style:name="ListLabel_20_7" style:display-name="ListLabel 7" style:family="text">
      <style:text-properties style:font-name-asian="Symbol1" style:font-family-asian="Symbol" style:font-family-generic-asian="system" style:font-pitch-asian="variable"/>
    </style:style>
    <style:style style:name="ListLabel_20_6" style:display-name="ListLabel 6" style:family="text">
      <style:text-properties style:font-name-asian="Symbol1" style:font-family-asian="Symbol" style:font-family-generic-asian="system" style:font-pitch-asian="variable"/>
    </style:style>
    <style:style style:name="ListLabel_20_5" style:display-name="ListLabel 5" style:family="text">
      <style:text-properties style:font-name-asian="Symbol1" style:font-family-asian="Symbol" style:font-family-generic-asian="system" style:font-pitch-asian="variable"/>
    </style:style>
    <style:style style:name="ListLabel_20_4" style:display-name="ListLabel 4" style:family="text">
      <style:text-properties style:font-name-asian="Symbol1" style:font-family-asian="Symbol" style:font-family-generic-asian="system" style:font-pitch-asian="variable"/>
    </style:style>
    <style:style style:name="ListLabel_20_3" style:display-name="ListLabel 3" style:family="text">
      <style:text-properties style:font-name-asian="Symbol1" style:font-family-asian="Symbol" style:font-family-generic-asian="system" style:font-pitch-asian="variable"/>
    </style:style>
    <style:style style:name="ListLabel_20_2" style:display-name="ListLabel 2" style:family="text">
      <style:text-properties style:font-name-asian="Symbol1" style:font-family-asian="Symbol" style:font-family-generic-asian="system" style:font-pitch-asian="variable"/>
    </style:style>
    <style:style style:name="ListLabel_20_1" style:display-name="ListLabel 1" style:family="text">
      <style:text-properties fo:letter-spacing="-0.002cm" fo:language="it" fo:country="IT" style:language-asian="en" style:country-asian="US" style:text-scale="100%"/>
    </style:style>
    <style:style style:name="Default_20_Paragraph_20_Font" style:display-name="Default Paragraph Font" style:family="text"/>
    <style:style style:name="Strong_20_Emphasis" style:display-name="Strong Emphasis" style:family="text">
      <style:text-properties fo:font-weight="bold" style:font-weight-asian="bold"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currency-symbol number:language="it" number:country="IT">€</number:currency-symbol>
      <number:text> </number:text>
      <number:number number:decimal-places="2" number:min-decimal-places="2" number:min-integer-digits="1" number:grouping="true"/>
    </number:currency-style>
    <number:currency-style style:name="N105">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5P0"/>
    </number:currency-style>
    <style:default-page-layout>
      <style:page-layout-properties style:writing-mode="lr-tb" style:layout-grid-standard-mode="true"/>
    </style:default-page-layout>
  </office:styles>
  <office:automatic-styles>
    <style:style style:name="MP1" style:family="paragraph" style:parent-style-name="Header">
      <style:paragraph-properties>
        <style:tab-stops>
          <style:tab-stop style:position="6.001cm" style:type="center"/>
          <style:tab-stop style:position="17cm" style:type="right"/>
        </style:tab-stops>
      </style:paragraph-properties>
      <style:text-properties fo:language="zxx" fo:country="none" style:language-asian="zxx" style:country-asian="none"/>
    </style:style>
    <style:style style:name="MP2" style:family="paragraph">
      <loext:graphic-properties draw:fill="none" draw:fill-color="#ffffff"/>
      <style:paragraph-properties fo:text-align="center" style:writing-mode="lr-tb"/>
    </style:style>
    <style:style style:name="MP3" style:family="paragraph" style:parent-style-name="Footer">
      <style:paragraph-properties style:line-height-at-least="0.423cm" fo:text-align="center" style:justify-single-word="false"/>
      <style:text-properties fo:font-size="8pt" style:font-size-asian="8pt" style:font-size-complex="8pt"/>
    </style:style>
    <style:style style:name="MP4" style:family="paragraph" style:parent-style-name="Footer">
      <style:paragraph-properties fo:text-align="center" style:justify-single-word="false"/>
    </style:style>
    <style:style style:name="Mfr1"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ge-content" fo:background-color="#ffffff" style:background-transparency="100%" draw:fill="solid" draw:fill-color="#ffffff" draw:opacity="0%" fo:padding="0.028cm" fo:border="none"/>
    </style:style>
    <style:style style:name="Mgr1" style:family="graphic">
      <style:graphic-properties draw:stroke="solid" svg:stroke-width="0.009cm" svg:stroke-color="#000000" svg:stroke-opacity="1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page-layout style:name="Mpm1" style:page-usage="mirrored">
      <style:page-layout-properties fo:page-width="21.001cm" fo:page-height="29.7cm" style:num-format="1" style:print-orientation="portrait" fo:margin-top="1cm" fo:margin-bottom="1.6cm" fo:margin-left="2.701cm" fo:margin-right="5.001cm" style:writing-mode="lr-tb" style:layout-grid-color="#c0c0c0" style:layout-grid-lines="25" style:layout-grid-base-height="1.058cm" style:layout-grid-ruby-height="0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501cm" fo:margin-left="0cm" fo:margin-right="0cm" fo:margin-bottom="1.402cm" style:dynamic-spacing="true"/>
      </style:header-style>
      <style:footer-style>
        <style:header-footer-properties fo:min-height="0.45cm" fo:margin-left="0cm" fo:margin-right="0cm" fo:margin-top="0.351cm" style:dynamic-spacing="true"/>
      </style:footer-style>
    </style:page-layout>
  </office:automatic-styles>
  <office:master-styles>
    <style:master-page style:name="Standard" style:page-layout-name="Mpm1">
      <style:header>
        <text:p text:style-name="MP1"><draw:line text:anchor-type="char" draw:z-index="35" draw:name="Forma1" draw:style-name="Mgr1" draw:text-style-name="MP2" svg:x1="-2.803cm" svg:y1="2.348cm" svg:x2="18.238cm" svg:y2="2.35cm"><text:p/></draw:line><draw:line text:anchor-type="char" draw:z-index="53" draw:name="Forma2" draw:style-name="Mgr1" draw:text-style-name="MP2" svg:x1="-0.199cm" svg:y1="-1.3cm" svg:x2="-0.197cm" svg:y2="28.36cm"><text:p/></draw:line><draw:line text:anchor-type="char" draw:z-index="71" draw:name="Forma3" draw:style-name="Mgr1" draw:text-style-name="MP2" svg:x1="13.402cm" svg:y1="-1.152cm" svg:x2="13.404cm" svg:y2="28.51cm"><text:p/></draw:line><draw:line text:anchor-type="char" draw:z-index="89" draw:name="Forma4" draw:style-name="Mgr1" draw:text-style-name="MP2" svg:x1="-2.805cm" svg:y1="3.35cm" svg:x2="18.236cm" svg:y2="3.352cm"><text:p/></draw:line><draw:line text:anchor-type="char" draw:z-index="107" draw:name="Forma5" draw:style-name="Mgr1" draw:text-style-name="MP2" svg:x1="-2.805cm" svg:y1="4.35cm" svg:x2="18.236cm" svg:y2="4.352cm"><text:p/></draw:line><draw:line text:anchor-type="char" draw:z-index="125" draw:name="Forma6" draw:style-name="Mgr1" draw:text-style-name="MP2" svg:x1="-2.803cm" svg:y1="5.348cm" svg:x2="18.238cm" svg:y2="5.35cm"><text:p/></draw:line><draw:line text:anchor-type="char" draw:z-index="143" draw:name="Forma7" draw:style-name="Mgr1" draw:text-style-name="MP2" svg:x1="-2.805cm" svg:y1="6.35cm" svg:x2="18.236cm" svg:y2="6.352cm"><text:p/></draw:line><draw:line text:anchor-type="char" draw:z-index="161" draw:name="Forma8" draw:style-name="Mgr1" draw:text-style-name="MP2" svg:x1="-2.805cm" svg:y1="7.35cm" svg:x2="18.236cm" svg:y2="7.352cm"><text:p/></draw:line><draw:line text:anchor-type="char" draw:z-index="179" draw:name="Forma9" draw:style-name="Mgr1" draw:text-style-name="MP2" svg:x1="-2.805cm" svg:y1="8.35cm" svg:x2="18.236cm" svg:y2="8.352cm"><text:p/></draw:line><draw:line text:anchor-type="char" draw:z-index="197" draw:name="Forma10" draw:style-name="Mgr1" draw:text-style-name="MP2" svg:x1="-2.803cm" svg:y1="9.349cm" svg:x2="18.238cm" svg:y2="9.351cm"><text:p/></draw:line><draw:line text:anchor-type="char" draw:z-index="215" draw:name="Forma11" draw:style-name="Mgr1" draw:text-style-name="MP2" svg:x1="-2.805cm" svg:y1="10.351cm" svg:x2="18.236cm" svg:y2="10.353cm"><text:p/></draw:line><draw:line text:anchor-type="char" draw:z-index="233" draw:name="Forma12" draw:style-name="Mgr1" draw:text-style-name="MP2" svg:x1="-2.805cm" svg:y1="11.351cm" svg:x2="18.236cm" svg:y2="11.353cm"><text:p/></draw:line><draw:line text:anchor-type="char" draw:z-index="251" draw:name="Forma13" draw:style-name="Mgr1" draw:text-style-name="MP2" svg:x1="-2.805cm" svg:y1="12.351cm" svg:x2="18.236cm" svg:y2="12.353cm"><text:p/></draw:line><draw:line text:anchor-type="char" draw:z-index="269" draw:name="Forma14" draw:style-name="Mgr1" draw:text-style-name="MP2" svg:x1="-2.803cm" svg:y1="13.349cm" svg:x2="18.238cm" svg:y2="13.351cm"><text:p/></draw:line><draw:line text:anchor-type="char" draw:z-index="287" draw:name="Forma15" draw:style-name="Mgr1" draw:text-style-name="MP2" svg:x1="-2.805cm" svg:y1="14.351cm" svg:x2="18.236cm" svg:y2="14.353cm"><text:p/></draw:line><draw:line text:anchor-type="char" draw:z-index="305" draw:name="Forma16" draw:style-name="Mgr1" draw:text-style-name="MP2" svg:x1="-2.805cm" svg:y1="15.353cm" svg:x2="18.236cm" svg:y2="15.355cm"><text:p/></draw:line><draw:line text:anchor-type="char" draw:z-index="323" draw:name="Forma17" draw:style-name="Mgr1" draw:text-style-name="MP2" svg:x1="-2.701cm" svg:y1="16.351cm" svg:x2="18.339cm" svg:y2="16.353cm"><text:p/></draw:line><draw:line text:anchor-type="char" draw:z-index="341" draw:name="Forma18" draw:style-name="Mgr1" draw:text-style-name="MP2" svg:x1="-2.701cm" svg:y1="17.35cm" svg:x2="18.339cm" svg:y2="17.352cm"><text:p/></draw:line><draw:line text:anchor-type="char" draw:z-index="359" draw:name="Forma19" draw:style-name="Mgr1" draw:text-style-name="MP2" svg:x1="-2.701cm" svg:y1="18.352cm" svg:x2="18.339cm" svg:y2="18.354cm"><text:p/></draw:line><draw:line text:anchor-type="char" draw:z-index="377" draw:name="Forma20" draw:style-name="Mgr1" draw:text-style-name="MP2" svg:x1="-2.701cm" svg:y1="19.352cm" svg:x2="18.339cm" svg:y2="19.354cm"><text:p/></draw:line><draw:line text:anchor-type="char" draw:z-index="395" draw:name="Forma21" draw:style-name="Mgr1" draw:text-style-name="MP2" svg:x1="-2.805cm" svg:y1="16.351cm" svg:x2="18.236cm" svg:y2="16.353cm"><text:p/></draw:line><draw:line text:anchor-type="char" draw:z-index="413" draw:name="Forma22" draw:style-name="Mgr1" draw:text-style-name="MP2" svg:x1="-2.803cm" svg:y1="17.35cm" svg:x2="18.238cm" svg:y2="17.352cm"><text:p/></draw:line><draw:line text:anchor-type="char" draw:z-index="431" draw:name="Forma23" draw:style-name="Mgr1" draw:text-style-name="MP2" svg:x1="-2.805cm" svg:y1="18.352cm" svg:x2="18.236cm" svg:y2="18.354cm"><text:p/></draw:line><draw:line text:anchor-type="char" draw:z-index="449" draw:name="Forma24" draw:style-name="Mgr1" draw:text-style-name="MP2" svg:x1="-2.805cm" svg:y1="19.352cm" svg:x2="18.236cm" svg:y2="19.354cm"><text:p/></draw:line><draw:line text:anchor-type="char" draw:z-index="467" draw:name="Forma25" draw:style-name="Mgr1" draw:text-style-name="MP2" svg:x1="-2.805cm" svg:y1="20.352cm" svg:x2="18.236cm" svg:y2="20.354cm"><text:p/></draw:line><draw:line text:anchor-type="char" draw:z-index="485" draw:name="Forma26" draw:style-name="Mgr1" draw:text-style-name="MP2" svg:x1="-2.803cm" svg:y1="21.352cm" svg:x2="18.238cm" svg:y2="21.354cm"><text:p/></draw:line><draw:line text:anchor-type="char" draw:z-index="503" draw:name="Forma27" draw:style-name="Mgr1" draw:text-style-name="MP2" svg:x1="-2.805cm" svg:y1="22.352cm" svg:x2="18.236cm" svg:y2="22.354cm"><text:p/></draw:line><draw:line text:anchor-type="char" draw:z-index="521" draw:name="Forma28" draw:style-name="Mgr1" draw:text-style-name="MP2" svg:x1="-2.805cm" svg:y1="23.352cm" svg:x2="18.236cm" svg:y2="23.354cm"><text:p/></draw:line><draw:line text:anchor-type="char" draw:z-index="539" draw:name="Forma29" draw:style-name="Mgr1" draw:text-style-name="MP2" svg:x1="-2.701cm" svg:y1="24.352cm" svg:x2="18.339cm" svg:y2="24.354cm"><text:p/></draw:line><draw:line text:anchor-type="char" draw:z-index="557" draw:name="Forma30" draw:style-name="Mgr1" draw:text-style-name="MP2" svg:x1="-2.701cm" svg:y1="25.351cm" svg:x2="18.339cm" svg:y2="25.353cm"><text:p/></draw:line><draw:line text:anchor-type="char" draw:z-index="575" draw:name="Forma31" draw:style-name="Mgr1" draw:text-style-name="MP2" svg:x1="-2.701cm" svg:y1="26.353cm" svg:x2="18.339cm" svg:y2="26.355cm"><text:p/></draw:line></text:p>
      </style:header>
      <style:footer>
        <text:p text:style-name="MP3"><draw:frame draw:style-name="Mfr1" draw:name="Cornice1" text:anchor-type="char" svg:y="0.002cm" svg:width="0.092cm" svg:height="0.99cm" draw:z-index="17"><draw:text-box><text:p text:style-name="MP4"/></draw:text-box></draw:frame><text:page-number text:select-page="current">15</text:page-number></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Foglio uso bollo</dc:title>
    <dc:description>www.tusciafisco.it</dc:description>
    <meta:editing-cycles>48</meta:editing-cycles>
    <meta:editing-duration>PT3H36M47S</meta:editing-duration>
    <meta:generator>LibreOffice/7.0.4.2$Windows_X86_64 LibreOffice_project/dcf040e67528d9187c66b2379df5ea4407429775</meta:generator>
    <dc:date>2026-07-17T17:07:06.420000000</dc:date>
    <meta:document-statistic meta:table-count="0" meta:image-count="0" meta:object-count="0" meta:page-count="18" meta:paragraph-count="152" meta:word-count="4317" meta:character-count="29856" meta:non-whitespace-character-count="25719"/>
  </office:meta>
</office:document-meta>
</file>